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vrijstaande woning aan Dijkveldstraat ong. kadastraal sectie G perceelnummer 5957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 Dijkveldstraat ong. kadastraal sectie G, perceelnummer 5957 te Echt / Echt-Susteren / ingekomen 16 december 2023 / het bouwen van een vrijstaande woning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63586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58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58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vrijstaande woning aan Dijkveldstraat ong. kadastraal sectie G perceelnummer 5957 te Echt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3586</meta:user-defined>
    <meta:user-defined meta:name="OVERHEIDop.GmbID/DC.identifier">gmb-2023-563586</meta:user-defined>
    <meta:user-defined meta:name="OVERHEIDop.versieInformatie"/>
  </office:meta>
</office:document-meta>
</file>