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chter de woning, Piet Heinstraat 20 te Utrecht,  HZ_WABO-23-336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 Heinstraat 20 te Utrecht</text:p>
            <text:p text:style-name="common-al">HZ_WABO-23-33643</text:p>
            <text:p text:style-name="common-al">Toelichting: het bouwen van een uitbouw achter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63408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40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3408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achter de woning, Piet Heinstraat 20 te Utrecht,  HZ_WABO-23-33643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3408</meta:user-defined>
    <meta:user-defined meta:name="OVERHEIDop.GmbID/DC.identifier">gmb-2023-563408</meta:user-defined>
    <meta:user-defined meta:name="OVERHEIDop.versieInformatie"/>
  </office:meta>
</office:document-meta>
</file>