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Sectie H, perceelnummers 4875, 3993 en 3986 ged. (Groeneweg ong.) te Ruinen: het bouwen van 4 woningen met bijgebouw en aanleggen inrit (20 december 202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563099</text:span><text:line-break/><text:date style:data-style-name="dag" text:fixed="true" text:date-value="2023-12-28"/><text:line-break/><text:date style:data-style-name="jaar" text:fixed="true" text:date-value="2023-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3099</text:span><text:date style:data-style-name="nicedate" text:fixed="true" text:date-value="2023-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3099</text:span><text:date style:data-style-name="nicedate" text:fixed="true" text:date-value="2023-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3-00000984</meta:user-defined>
    <meta:user-defined meta:name="DCTERMS.abstract">Betreft: Aanvraag op locatie Sectie H, perceelnummers 4875, 3993 en 3986 ged. (Groeneweg ong.) te Ruinen</meta:user-defined>
    <dc:language>nl</dc:language>
    <meta:user-defined meta:name="OVERHEIDop.locatietype/OVERHEIDop.gebiedsmarkering">Punt</meta:user-defined>
    <meta:user-defined meta:name="DC.title">Ingekomen aanvraag omgevingsvergunning, Sectie H, perceelnummers 4875, 3993 en 3986 ged. (Groeneweg ong.) te Ruinen: het bouwen van 4 woningen met bijgebouw en aanleggen inrit (20 december 2023)</meta:user-defined>
    <meta:user-defined meta:name="DCTERMS.W3CDTF/DCTERMS.available">2023-12-28</meta:user-defined>
    <meta:user-defined meta:name="DCTERMS.W3CDTF/OVERHEIDop.jaargang">2023</meta:user-defined>
    <meta:user-defined meta:name="OVERHEIDop.publicationIssue">563099</meta:user-defined>
    <meta:user-defined meta:name="OVERHEIDop.GmbID/DC.identifier">gmb-2023-563099</meta:user-defined>
    <meta:user-defined meta:name="OVERHEIDop.versieInformatie"/>
  </office:meta>
</office:document-meta>
</file>