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uitbreiden doorzet gemengd bouw- en sloopafval en accepteren nieuwe afvalstoffen op de locatie Bunsenstraat 61   Dordrecht zaaknummer Z-23-422284</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omgevingsvergunning ontvangen. De vergunning is aangevraagd voor het uitbreiden doorzet gemengd bouw- en sloopafval en accepteren nieuwe afvalstoffen op de locatie 
Bunsenstraat61 te Dordrecht.</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6 oktober 2023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gemeente.
Dit kan via het telefoonnummer 14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562964</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2964</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2964</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uitbreiden doorzet gemengd bouw- en sloopafval en accepteren nieuwe afvalstoffen op de locatie Bunsenstraat 61   Dordrecht zaaknummer Z-23-422284</meta:user-defined>
    <meta:user-defined meta:name="DCTERMS.W3CDTF/DCTERMS.available">2023-12-28</meta:user-defined>
    <meta:user-defined meta:name="DCTERMS.W3CDTF/OVERHEIDop.jaargang">2023</meta:user-defined>
    <meta:user-defined meta:name="OVERHEIDop.publicationIssue">562964</meta:user-defined>
    <meta:user-defined meta:name="OVERHEIDop.GmbID/DC.identifier">gmb-2023-562964</meta:user-defined>
    <meta:user-defined meta:name="OVERHEIDop.versieInformatie"/>
  </office:meta>
</office:document-meta>
</file>