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Omgevingsvergunning, 22 woningen, Mr. Pieter Moggestraat, Goemanstraat en Ooststraat, Dreischor   - het bouwen van 22 woningen, vervangen 24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bouwen van 22 woningen, vervangen 24 woningenZaaknummer: 1000597Datum indiening: 20 december 2023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562691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691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691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00890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Aanvraag Reguliere Omgevingsvergunning, 22 woningen, Mr. Pieter Moggestraat, Goemanstraat en Ooststraat, Dreischor   - het bouwen van 22 woningen, vervangen 24 woningen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2691</meta:user-defined>
    <meta:user-defined meta:name="OVERHEIDop.GmbID/DC.identifier">gmb-2023-562691</meta:user-defined>
    <meta:user-defined meta:name="OVERHEIDop.versieInformatie"/>
  </office:meta>
</office:document-meta>
</file>