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ZEECONTAINERS (TEN BEHOEVE VAN TRAININGSDOELEINDEN), DUITSLANDDREEF 2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zeecontainers (ten behoeve van trainingsdoeleinden) op het perceel Duitslanddreef 29 te Heerenveen  </text:p>
            <text:p text:style-name="common-al">(22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2328</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328</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328</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ZEECONTAINERS (TEN BEHOEVE VAN TRAININGSDOELEINDEN), DUITSLANDDREEF 29 HEERENVEEN</meta:user-defined>
    <meta:user-defined meta:name="DCTERMS.W3CDTF/DCTERMS.available">2023-12-28</meta:user-defined>
    <meta:user-defined meta:name="DCTERMS.W3CDTF/OVERHEIDop.jaargang">2023</meta:user-defined>
    <meta:user-defined meta:name="OVERHEIDop.publicationIssue">562328</meta:user-defined>
    <meta:user-defined meta:name="OVERHEIDop.GmbID/DC.identifier">gmb-2023-562328</meta:user-defined>
    <meta:user-defined meta:name="OVERHEIDop.versieInformatie"/>
  </office:meta>
</office:document-meta>
</file>