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termijn - Gebroeders Hermansstraat, 6221XM Maastricht. Kennisgeving nieuwe aanvraag omgevingsvergunning, fase 1: het bouwen van 102 studentenwoningen en 140 starters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3-00002431</text:p>
            <text:p text:style-name="common-al">
            <text:span text:style-name="nadrukvet">Botermijn - Gebroeders Hermansstraat, 6221XM Maastricht</text:span>
          </text:p>
            <text:p text:style-name="common-al">
            <text:span text:style-name="nadrukvet">fase 1: het bouwen van 102 studentenwoningen en 140 starterswoningen</text:span>
          </text:p>
            <text:p text:style-name="common-al"/>
            <text:p text:style-name="common-al">
            <text:span text:style-name="nadrukvet">Datum ontvangst aanvraag:</text:span> 21 december 2023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562118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11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11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3-00002431</meta:user-defined>
    <dc:language>nl</dc:language>
    <meta:user-defined meta:name="OVERHEIDop.locatietype/OVERHEIDop.gebiedsmarkering">Vlak</meta:user-defined>
    <meta:user-defined meta:name="DC.title">Botermijn - Gebroeders Hermansstraat, 6221XM Maastricht. Kennisgeving nieuwe aanvraag omgevingsvergunning, fase 1: het bouwen van 102 studentenwoningen en 140 starterswoningen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2118</meta:user-defined>
    <meta:user-defined meta:name="OVERHEIDop.GmbID/DC.identifier">gmb-2023-562118</meta:user-defined>
    <meta:user-defined meta:name="OVERHEIDop.versieInformatie"/>
  </office:meta>
</office:document-meta>
</file>