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 Omgevingsvergunning, Sint Joostdijk   Oosterland- het bouwen van 3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3 woningenZaaknummer: 1000769Datum indiening: 21 decem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561567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56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56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1000864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 Omgevingsvergunning, Sint Joostdijk   Oosterland- het bouwen van 3 woningen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1567</meta:user-defined>
    <meta:user-defined meta:name="OVERHEIDop.GmbID/DC.identifier">gmb-2023-561567</meta:user-defined>
    <meta:user-defined meta:name="OVERHEIDop.versieInformatie"/>
  </office:meta>
</office:document-meta>
</file>