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5 woningen (plan De Loo'se Tuinen fase 2) op Bergeijk E 30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46</text:p>
            <text:p text:style-name="common-al">Ontvangstdatum aanvraag: 22-12-2023</text:p>
            <text:p text:style-name="common-al">Plaats/adres: Bergeijk E 3012</text:p>
            <text:p text:style-name="common-al">Omschrijving: bouwen van 5 woningen (plan De Loo'se Tuinen fase 2)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Als de uitgebreide procedure wordt gevolgd, dan wordt vooraf het ontwerpbesluit bekend gemaakt en beschikbaar gemaakt om te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560835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83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83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46</meta:user-defined>
    <meta:user-defined meta:name="DCTERMS.abstract">bouwen van 5 woningen (plan De Loo'se Tuinen fase 2)</meta:user-defined>
    <dc:language>nl</dc:language>
    <meta:user-defined meta:name="OVERHEIDop.locatietype/OVERHEIDop.gebiedsmarkering">Punt</meta:user-defined>
    <meta:user-defined meta:name="DC.title">Ontvangen aanvraag omgevingsvergunning voor het bouwen van 5 woningen (plan De Loo'se Tuinen fase 2) op Bergeijk E 3012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835</meta:user-defined>
    <meta:user-defined meta:name="OVERHEIDop.GmbID/DC.identifier">gmb-2023-560835</meta:user-defined>
    <meta:user-defined meta:name="OVERHEIDop.versieInformatie"/>
  </office:meta>
</office:document-meta>
</file>