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machine-opslagloods op Zwarte Horst 1 5575XB Luyk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ontvangen:</text:p>
            <text:p text:style-name="common-al">Zaaknummer: 17242345</text:p>
            <text:p text:style-name="common-al">Ontvangstdatum aanvraag: 22-12-2023</text:p>
            <text:p text:style-name="common-al">Plaats/adres: Zwarte Horst 1 5575XB Luyksgestel</text:p>
            <text:p text:style-name="common-al">Omschrijving: bouwen van een machine-opslagloods</text:p>
            <text:p text:style-name="common-al">Activiteit(en): Bouw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
U kunt geen bezwaar maken tegen een aanvraag.</text:p>
            <text:p text:style-name="last-al">Wanneer de gemeente een besluit neemt, dan wordt dat besluit bekend gemaakt. In dat besluit staat of u bezwaar kunt maken of in beroep kunt gaan en of u het besluit kunt bekijken. 
Als de uitgebreide procedure wordt gevolgd, dan wordt vooraf het ontwerpbesluit bekend gemaakt en beschikbaar gemaakt om te bekijken.
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560768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76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76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2345</meta:user-defined>
    <meta:user-defined meta:name="DCTERMS.abstract">bouwen van een machine-opslagloods</meta:user-defined>
    <dc:language>nl</dc:language>
    <meta:user-defined meta:name="OVERHEIDop.locatietype/OVERHEIDop.gebiedsmarkering">Punt</meta:user-defined>
    <meta:user-defined meta:name="DC.title">Ontvangen aanvraag omgevingsvergunning voor het bouwen van een machine-opslagloods op Zwarte Horst 1 5575XB Luyksgestel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0768</meta:user-defined>
    <meta:user-defined meta:name="OVERHEIDop.GmbID/DC.identifier">gmb-2023-560768</meta:user-defined>
    <meta:user-defined meta:name="OVERHEIDop.versieInformatie"/>
  </office:meta>
</office:document-meta>
</file>