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bouwen van een woning aan de Hofwegenstraat ongenummerd (kavel 3) op 20 december 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december 2023 is een aanvraag omgevingsvergunning ontvangen voor het bouwen van een woning aan de Hofwegenstraat ongenummerd (kavel 3). De aanvraag is geregistreerd onder zaaknummer 2023-142331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Wet algemene bepalingen omgevingsrech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560589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589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589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-142331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Ingediende aanvraag omgevingsvergunning voor het bouwen van een woning aan de Hofwegenstraat ongenummerd (kavel 3) op 20 december 2023.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0589</meta:user-defined>
    <meta:user-defined meta:name="OVERHEIDop.GmbID/DC.identifier">gmb-2023-560589</meta:user-defined>
    <meta:user-defined meta:name="OVERHEIDop.versieInformatie"/>
  </office:meta>
</office:document-meta>
</file>