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bouwen van een nieuwe woning aan de Hofwegenstraat ongenummerd (kavel 7) te Zoetermeer op 19 december 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december 2023 is een aanvraag omgevingsvergunning ontvangen voor het bouwen van een nieuwe woning aan de Hofwegenstraat ongenummerd (kavel 7) te Zoetermeer. De aanvraag is geregistreerd onder zaaknummer 2023-141832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560543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543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543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141832</meta:user-defined>
    <meta:user-defined meta:name="DCTERMS.abstract">het bouwen van een nieuwe woning aan Hofwegenstraat kavel 7</meta:user-defined>
    <dc:language>nl</dc:language>
    <meta:user-defined meta:name="OVERHEIDop.locatietype/OVERHEIDop.gebiedsmarkering">Punt</meta:user-defined>
    <meta:user-defined meta:name="DC.title">Ingediende aanvraag omgevingsvergunning voor het bouwen van een nieuwe woning aan de Hofwegenstraat ongenummerd (kavel 7) te Zoetermeer op 19 december 2023.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0543</meta:user-defined>
    <meta:user-defined meta:name="OVERHEIDop.GmbID/DC.identifier">gmb-2023-560543</meta:user-defined>
    <meta:user-defined meta:name="OVERHEIDop.versieInformatie"/>
  </office:meta>
</office:document-meta>
</file>