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Delegatiebesluit wijzigen omgevingsplan op grond van artikel 2.8 Omgevingswet</text:p>
      <text:section text:name="regeling_id1-3-2" text:style-name="regeling">
        <text:section text:name="aanhef_id1-3-2-1" text:style-name="aanhef">
          <text:section text:name="preambule_id1-3-2-1-1" text:style-name="preambule">
            <text:p text:style-name="al">De raad van de gemeente Heerenveen; </text:p>
            <text:p text:style-name="al"/>
            <text:p text:style-name="al">gelezen het voorstel van het college van burgemeester en wethouders met kenmerk Z.23.414666 / D.23.1703134;</text:p>
            <text:p text:style-name="al"/>
            <text:p text:style-name="al">
            <text:span text:style-name="nadrukvet">Besluit</text:span>
          </text:p>
            <text:p text:style-name="al"/>
            <text:list text:style-name="id1-3-2-1-1-7">
              <text:list-item text:style-override="id1-3-2-1-1-7-1">
                <text:number>1.</text:number>
                <text:p text:style-name="al"> De bevoegdheid om een (wijziging van het) omgevingsplan vast te stellen in de volgende gevallen te delegeren aan burgemeester en wethouders: </text:p>
              </text:list-item>
            </text:list>
            <text:list text:style-name="id1-3-2-1-1-8">
              <text:list-item text:style-override="id1-3-2-1-1-8-1">
                <text:number>A.</text:number>
                <text:p text:style-name="al">
                <text:span text:style-name="nadrukvet">Binnen het gebied dat volgens de provinciale omgevingsverordening is aangewezen als bestaand stedelijk gebied: </text:span>
              </text:p>
              </text:list-item>
            </text:list>
            <text:list text:style-name="id1-3-2-1-1-9">
              <text:list-item text:style-override="id1-3-2-1-1-9-1">
                <text:number>1.</text:number>
                <text:p text:style-name="al">het bouwen van woningen waarbij het aantal woningen dat op grond van het omgevingsplan is toegestaan met niet meer dan 10 wordt overschreden; </text:p>
              </text:list-item>
              <text:list-item text:style-override="id1-3-2-1-1-9-2">
                <text:number>2.</text:number>
                <text:p text:style-name="al">een niet-ingrijpende wijziging van de stedenbouwkundige structuur; </text:p>
              </text:list-item>
              <text:list-item text:style-override="id1-3-2-1-1-9-3">
                <text:number>3.</text:number>
                <text:p text:style-name="al">functiewijzigingen van gebouwen en/of terreinen met een (gezamenlijke) oppervlakte van niet meer dan 1.500m2; </text:p>
              </text:list-item>
              <text:list-item text:style-override="id1-3-2-1-1-9-4">
                <text:number>4.</text:number>
                <text:p text:style-name="al">de nieuwbouw van niet-woonfuncties (bijvoorbeeld: detailhandel, horeca, maatschappelijke voorzieningen) met een gebruiksoppervlakte van niet meer dan 1.500m2; </text:p>
              </text:list-item>
              <text:list-item text:style-override="id1-3-2-1-1-9-5">
                <text:number>5.</text:number>
                <text:p text:style-name="al">ontwikkelingen binnen de bestaande stads- en dorpsgezichten, met een ruimtebeslag van niet meer dan 250m2.</text:p>
                <text:p text:style-name="al"/>
              </text:list-item>
              <text:list-item text:style-override="id1-3-2-1-1-9-6">
                <text:number>B.</text:number>
                <text:p text:style-name="al">
                <text:span text:style-name="nadrukvet">Buiten het gebied dat volgens de provinciale omgevingsverordening is aangewezen als bestaand stedelijk gebied:</text:span>
              </text:p>
              </text:list-item>
            </text:list>
            <text:list text:style-name="id1-3-2-1-1-10">
              <text:list-item text:style-override="id1-3-2-1-1-10-1">
                <text:number>1.</text:number>
                <text:p text:style-name="al">het vestigen van nieuwe stedelijke functies voor zover het ruimtebeslag niet meer bedraagt dan 500m2; </text:p>
              </text:list-item>
              <text:list-item text:style-override="id1-3-2-1-1-10-2">
                <text:number>2.</text:number>
                <text:p text:style-name="al">het uitbreiden van bestaande stedelijke functies (met uitzondering van wonen), of agrarische bedrijven met niet meer dan 25% van de bestaande toegestane oppervlakte van de functie; </text:p>
              </text:list-item>
              <text:list-item text:style-override="id1-3-2-1-1-10-3">
                <text:number>3.</text:number>
                <text:p text:style-name="al">het mogelijk maken van ontwikkelingen binnen Natura 2000 en NNN-gebieden, met een ruimtebeslag van niet meer 250m2.</text:p>
                <text:p text:style-name="al"/>
              </text:list-item>
              <text:list-item text:style-override="id1-3-2-1-1-10-4">
                <text:number>C.</text:number>
                <text:p text:style-name="al">
                <text:span text:style-name="nadrukvet">In de gehele gemeente: </text:span>
              </text:p>
              </text:list-item>
            </text:list>
            <text:list text:style-name="id1-3-2-1-1-11">
              <text:list-item text:style-override="id1-3-2-1-1-11-1">
                <text:number>1.</text:number>
                <text:p text:style-name="al">het realiseren van één of meer windturbines met een ashoogte van niet meer dan 15 meter;</text:p>
              </text:list-item>
              <text:list-item text:style-override="id1-3-2-1-1-11-2">
                <text:number>2.</text:number>
                <text:p text:style-name="al">het plaatsen van antennemasten met een hoogte van niet meer dan 40 meter; </text:p>
              </text:list-item>
              <text:list-item text:style-override="id1-3-2-1-1-11-3">
                <text:number>3.</text:number>
                <text:p text:style-name="al"> het wijzigen van bestaande of het aanleggen van nieuwe infrastructuur (wegen, watergangen, spoorlijnen, buisleidingen voor het vervoer van olie en gas of andere gevaarlijke stoffen, hoogspanningsleidingen e.d.) indien de lengte van de aanpassingen of de nieuwe infrastructuur een lengte omvat van niet meer dan 500 m.</text:p>
                <text:p text:style-name="al"/>
              </text:list-item>
              <text:list-item text:style-override="id1-3-2-1-1-11-4">
                <text:number>D.</text:number>
                <text:p text:style-name="al">
                <text:span text:style-name="nadrukvet">Algemeen</text:span>
              </text:p>
              </text:list-item>
            </text:list>
            <text:list text:style-name="id1-3-2-1-1-12">
              <text:list-item text:style-override="id1-3-2-1-1-12-1">
                <text:number>1.</text:number>
                <text:p text:style-name="al">de gevallen waarin burgemeester en wethouders onmiddellijk voorafgaande aan de invoering van de Omgevingswet bevoegd waren een bestemming te wijzigen of verplicht waren een bestemming uit te werken (artikel 3.6 Wet ruimtelijke ordening) met in acht name van de op dat moment voor toepassing van de wijzigingsbevoegdheid of uitwerkingsplicht geldende voorwaarden; </text:p>
              </text:list-item>
              <text:list-item text:style-override="id1-3-2-1-1-12-2">
                <text:number>2.</text:number>
                <text:p text:style-name="al">het aanwijzen van gemeentelijke monumenten; </text:p>
              </text:list-item>
              <text:list-item text:style-override="id1-3-2-1-1-12-3">
                <text:number>3.</text:number>
                <text:p text:style-name="al">het aanwijzen van dagen en/of evenementen waarop de in het omgevingsplan opgenomen geluidsnormen niet gelden of van toepassing zijn; </text:p>
              </text:list-item>
              <text:list-item text:style-override="id1-3-2-1-1-12-4">
                <text:number>4.</text:number>
                <text:p text:style-name="al">het in het omgevingsplan verwerken van door de raad vastgestelde ruimtelijke kaders, mits dit beleidskader eenduidig van aard is en geen ruimte laat voor verschillende interpretaties;</text:p>
              </text:list-item>
              <text:list-item text:style-override="id1-3-2-1-1-12-5">
                <text:number>5.</text:number>
                <text:p text:style-name="al"> het opnemen in het omgevingsplan van verleende omgevingsvergunningen voor buitenplanse omgevingsplanactiviteiten (bopa’s); </text:p>
              </text:list-item>
              <text:list-item text:style-override="id1-3-2-1-1-12-6">
                <text:number>6.</text:number>
                <text:p text:style-name="al">het verwerken van delen van omgevingsplan die zijn opgesteld volgens de TAM IMRO standaard in het definitieve omgevingsplan; </text:p>
              </text:list-item>
              <text:list-item text:style-override="id1-3-2-1-1-12-7">
                <text:number>7.</text:number>
                <text:p text:style-name="al">het doorvoeren van administratieve en/of technische correcties die het gevolg zijn van wijzigingen in wet- en regelgeving; </text:p>
              </text:list-item>
              <text:list-item text:style-override="id1-3-2-1-1-12-8">
                <text:number>8.</text:number>
                <text:p text:style-name="al">het corrigeren van verschrijvingen, verkeerde verwijzingen in het omgevingsplan;</text:p>
                <text:p text:style-name="al"/>
              </text:list-item>
            </text:list>
            <text:list text:style-name="id1-3-2-1-1-13">
              <text:list-item text:style-override="id1-3-2-1-1-13-1">
                <text:number>2.</text:number>
                <text:p text:style-name="al">het bepaalde onder 1 geldt niet indien naar aanleiding van het ontwerpbesluit tot wijziging van het omgevingsplan tijdens de ter inzage termijn zienswijzen kenbaar worden gemaakt; </text:p>
              </text:list-item>
              <text:list-item text:style-override="id1-3-2-1-1-13-2">
                <text:number>3.</text:number>
                <text:p text:style-name="al">het college op te dragen de gemeenteraad te informeren over iedere wijziging van het omgevingsplan dat door het college wordt vastgesteld; </text:p>
              </text:list-item>
              <text:list-item text:style-override="id1-3-2-1-1-13-3">
                <text:number>4.</text:number>
                <text:p text:style-name="al">dit besluit na één jaar te evalueren; </text:p>
              </text:list-item>
              <text:list-item text:style-override="id1-3-2-1-1-13-4">
                <text:number>5.</text:number>
                <text:p text:style-name="al">dit besluit treedt gelijktijdig met de Omgevingswet in werking. </text:p>
                <text:p text:style-name="al"/>
              </text:list-item>
            </text:list>
            <text:p text:style-name="al"/>
            <text:p text:style-name="al">Aldus vastgesteld in de openbare raadsvergadering van 14 december 2023</text:p>
            <text:p text:style-name="al"/>
            <text:p text:style-name="al">de griffier, <text:span text:style-name="nadrukcur">mevrouw L. Roest-Jonkers</text:span></text:p>
            <text:p text:style-name="al"/>
            <text:p text:style-name="al">de voorzitter, <text:span text:style-name="nadrukcur">mevrouw M.A. Fokkens-Kelder</text:spa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0404</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404</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404</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16/xml/MC-DRP-DmBesluit-Web-CB.xml</meta:user-defined>
    <meta:user-defined meta:name="OVERHEID.Gemeente/DC.creator">Heerenveen</meta:user-defined>
    <meta:user-defined meta:name="OVERHEIDop.Rubriek/DC.type">delegatie- of mandaatbesluit</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Delegatiebesluit wijzigen omgevingsplan op grond van artikel 2.8 Omgevingswet</meta:user-defined>
    <meta:user-defined meta:name="DCTERMS.W3CDTF/DCTERMS.available">2023-12-28</meta:user-defined>
    <meta:user-defined meta:name="DCTERMS.W3CDTF/OVERHEIDop.jaargang">2023</meta:user-defined>
    <meta:user-defined meta:name="OVERHEIDop.publicationIssue">560404</meta:user-defined>
    <meta:user-defined meta:name="OVERHEIDop.GmbID/DC.identifier">gmb-2023-560404</meta:user-defined>
    <meta:user-defined meta:name="OVERHEIDop.versieInformatie"/>
  </office:meta>
</office:document-meta>
</file>