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3-1-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3-1-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3-1-7-7">
      <text:list-level-style-bullet text:bullet-char="." text:level="1">
        <style:list-level-properties text:min-label-width="10mm"/>
      </text:list-level-style-bullet>
    </text:list-style>
    <text:list-style style:name="id1-3-2-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1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1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dviesrecht gemeenteraad en verplichte participatie onder de Omgevingswet</text:p>
      <text:section text:name="regeling_id1-3-2" text:style-name="regeling">
        <text:section text:name="aanhef_id1-3-2-1" text:style-name="aanhef">
          <text:section text:name="preambule_id1-3-2-1-1" text:style-name="preambule">
            <text:p text:style-name="al">De raad van de gemeente Heerenveen; </text:p>
            <text:p text:style-name="al"/>
            <text:p text:style-name="al">gelezen het voorstel van het college van burgemeester en wethouders van 15 december 2020 en gelet op het bepaalde in artikel 16.15a, lid b, onder 1, 16.55, lid 7 en artikel 16.65, lid 4 van de Omgevingswet</text:p>
            <text:p text:style-name="al"/>
            <text:p text:style-name="al"> Besluit</text:p>
            <text:p text:style-name="al"/>
            <text:p text:style-name="al"> 1. College dient de raad om advies (als bedoeld in artikel 16.15a, lid b, onder 1, van de Omgevingswet) te vragen bij de beoordeling van grote en ingrijpende ontwikkelingen en/of ontwikkelingen in kwetsbare gebieden. Het betreft omgevingsvergunningen voor activiteiten: </text:p>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
            <text:span text:style-name="nadrukvet">I. Binnen de bebouwde kom </text:span>
          </text:p>
            <text:list text:style-name="id1-3-2-3-1-2">
              <text:list-item text:style-override="id1-3-2-3-1-2-1">
                <text:number>a.</text:number>
                <text:p text:style-name="al">waarbij het aantal woningen dat op grond van het omgevingsplan is toegestaan met meer dan 10 wordt overschreden; </text:p>
              </text:list-item>
              <text:list-item text:style-override="id1-3-2-3-1-2-2">
                <text:number>b.</text:number>
                <text:p text:style-name="al"> een ingrijpende wijziging van de stedenbouwkundige structuur; </text:p>
              </text:list-item>
              <text:list-item text:style-override="id1-3-2-3-1-2-3">
                <text:number>c.</text:number>
                <text:p text:style-name="al">functiewijzigingen van gebouwen en/of terreinen met een (gezamenlijke) oppervlakte van meer dan 1.500m2; </text:p>
              </text:list-item>
              <text:list-item text:style-override="id1-3-2-3-1-2-4">
                <text:number>d.</text:number>
                <text:p text:style-name="al"> de nieuwbouw van niet-woonfuncties (b.v: detailhandel, horeca, maatschappelijke voorzieningen) met een gebruiksoppervlakte van 1.500m2 of meer; </text:p>
              </text:list-item>
              <text:list-item text:style-override="id1-3-2-3-1-2-5">
                <text:number>e.</text:number>
                <text:p text:style-name="al">alle aanvragen binnen de bestaande stads- en dorpsgezichten, met een ruimtebeslag van meer dan 250m2.</text:p>
                <text:p text:style-name="al"/>
              </text:list-item>
            </text:list>
            <text:p text:style-name="al">
            <text:span text:style-name="nadrukvet">II. Buiten de bebouwde kom </text:span>
          </text:p>
            <text:list text:style-name="id1-3-2-3-1-4">
              <text:list-item text:style-override="id1-3-2-3-1-4-1">
                <text:number>a.</text:number>
                <text:p text:style-name="al">het vestigen van nieuwe stedelijke functies buiten het bestaand stedelijk gebied, voor zover het ruimtebeslag meer bedraagt dan 500m2, of het toevoegen van een woning op een niet bestaande woonlocatie; </text:p>
              </text:list-item>
              <text:list-item text:style-override="id1-3-2-3-1-4-2">
                <text:number>b.</text:number>
                <text:p text:style-name="al">de nieuwvestiging van agrarische bedrijven; </text:p>
              </text:list-item>
              <text:list-item text:style-override="id1-3-2-3-1-4-3">
                <text:number>c.</text:number>
                <text:p text:style-name="al"> het uitbreiden van bestaande stedelijke functies (met uitzondering van wonen), of agrarische bedrijven met meer dan 25% van de bestaande toegestane oppervlakte van de functie; </text:p>
              </text:list-item>
              <text:list-item text:style-override="id1-3-2-3-1-4-4">
                <text:number>d.</text:number>
                <text:p text:style-name="al"> alle aanvragen binnen Natura 2000 en EHS-gebieden, met een ruimtebeslag van meer 250m2</text:p>
              </text:list-item>
            </text:list>
            <text:p text:style-name="al"/>
            <text:p text:style-name="al">
            <text:span text:style-name="nadrukvet">III</text:span>. <text:span text:style-name="nadrukvet">Algemeen</text:span></text:p>
            <text:list text:style-name="id1-3-2-3-1-7">
              <text:list-item text:style-override="id1-3-2-3-1-7-1">
                <text:number>a.</text:number>
                <text:p text:style-name="al"> het realiseren van één of meer windturbines met een ashoogte van meer dan 15 meter;</text:p>
              </text:list-item>
              <text:list-item text:style-override="id1-3-2-3-1-7-2">
                <text:number>b.</text:number>
                <text:p text:style-name="al">het realiseren weiden met zonnepanelen (buiten het gebruiksoppervlak); </text:p>
              </text:list-item>
              <text:list-item text:style-override="id1-3-2-3-1-7-3">
                <text:number>c.</text:number>
                <text:p text:style-name="al"> het uitvoeren van proefboring naar delfstoffen (olie, gas) en geothermie; </text:p>
              </text:list-item>
              <text:list-item text:style-override="id1-3-2-3-1-7-4">
                <text:number>d.</text:number>
                <text:p text:style-name="al">het winnen van delfstoffen al dan niet aan de oppervlakte; </text:p>
              </text:list-item>
              <text:list-item text:style-override="id1-3-2-3-1-7-5">
                <text:number>e.</text:number>
                <text:p text:style-name="al">het plaatsen van antennemasten met een hoogte van meer dan 40 meter; </text:p>
              </text:list-item>
              <text:list-item text:style-override="id1-3-2-3-1-7-6">
                <text:number>f.</text:number>
                <text:p text:style-name="al"> het wijzigen van bestaande of het aanleggen van nieuwe infrastructuur (wegen, watergangen, spoorlijnen, buisleidingen voor het vervoer van olie en gas of andere gevaarlijke stoffen, hoogspanningsleidingen e.d.) indien de lengte van de aanpassingen of de nieuwe infrastructuur een lengte omvat van meer dan 500 m;;</text:p>
              </text:list-item>
              <text:list-item text:style-override="id1-3-2-3-1-7-7">
                <text:number>.</text:number>
                <text:p text:style-name="al"/>
              </text:list-item>
            </text:list>
            <text:p text:style-name="al">
            <text:span text:style-name="nadrukvet">IV</text:span>. <text:span text:style-name="nadrukvet">Uitzonderingen</text:span></text:p>
            <text:p text:style-name="al">De gevallen hierboven genoemd bij I, II en III zijn niet van toepassing indien deze in overeenstemming zijn met een vastgestelde Omgevingsvisie of hiermee uitvoering wordt gegeven aan een reeds door de raad vastgesteld kader (zoals een visie, beleidsnota of programma).</text:p>
            <text:p text:style-name="al"/>
            <text:list text:style-name="id1-3-2-3-1-11">
              <text:list-item text:style-override="id1-3-2-3-1-11-1">
                <text:number>2.</text:number>
                <text:p text:style-name="al">Participatie (zoals bedoeld in artikel 16.55, lid 7) is verplicht voorafgaand aan alle aanvragen om af te wijken van het Omgevingsplan; </text:p>
              </text:list-item>
              <text:list-item text:style-override="id1-3-2-3-1-11-2">
                <text:number>3.</text:number>
                <text:p text:style-name="al">Voorgaande besluiten na één jaar te evalueren; </text:p>
              </text:list-item>
              <text:list-item text:style-override="id1-3-2-3-1-11-3">
                <text:number>4.</text:number>
                <text:p text:style-name="al">Dit besluit treedt in zijn geheel in werking met ingang van de dag waarop de Omgevingswet in werking treedt. </text:p>
              </text:list-item>
            </text:list>
            <text:p text:style-name="al"/>
            <text:p text:style-name="al">Aldus vastgesteld in de openbare raadsvergadering van 14 december 2023;</text:p>
            <text:p text:style-name="al"/>
            <text:p text:style-name="al">
            <text:span text:style-name="nadrukcur">de griffier, mevrouw L. Roest-Jonkers</text:span>
          </text:p>
            <text:p text:style-name="al"/>
            <text:p text:style-name="al">
            <text:span text:style-name="nadrukcur">de voorzitter, mevrouw M.A. Fokkens-Kelder</text:span>
          </text:p>
            <text:p text:style-name="al"/>
            <text:p text:style-name="al"/>
            <text:p text:style-name="al"/>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0355</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355</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355</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9/xml/MC-DRP-OverigeBvAS-Web-CB.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Adviesrecht gemeenteraad en verplichte participatie onder de Omgevingswet</meta:user-defined>
    <meta:user-defined meta:name="DCTERMS.W3CDTF/DCTERMS.available">2023-12-28</meta:user-defined>
    <meta:user-defined meta:name="DCTERMS.W3CDTF/OVERHEIDop.jaargang">2023</meta:user-defined>
    <meta:user-defined meta:name="OVERHEIDop.publicationIssue">560355</meta:user-defined>
    <meta:user-defined meta:name="OVERHEIDop.GmbID/DC.identifier">gmb-2023-560355</meta:user-defined>
    <meta:user-defined meta:name="OVERHEIDop.versieInformatie"/>
  </office:meta>
</office:document-meta>
</file>