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3-12-2023 hebben wij aanvraag reguliere omgevingsvergunning voor het bouwen van een schuur op het adres Seinenweg 2 in Markelo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3-12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559460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9460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9460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610754</meta:user-defined>
    <meta:user-defined meta:name="DCTERMS.abstract">het bouwen van een schuur</meta:user-defined>
    <dc:language>nl</dc:language>
    <meta:user-defined meta:name="OVERHEIDop.locatietype/OVERHEIDop.gebiedsmarkering">Punt</meta:user-defined>
    <meta:user-defined meta:name="DC.title">Op 13-12-2023 hebben wij aanvraag reguliere omgevingsvergunning voor het bouwen van een schuur op het adres Seinenweg 2 in Markelo ontvangen.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9460</meta:user-defined>
    <meta:user-defined meta:name="OVERHEIDop.GmbID/DC.identifier">gmb-2023-559460</meta:user-defined>
    <meta:user-defined meta:name="OVERHEIDop.versieInformatie"/>
  </office:meta>
</office:document-meta>
</file>