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2 gereserveerde parkeerplaatsen ten behoeven van het elektrisch opladen van personenvoertuigen op Hofplein te Montfoort</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instellen van een tweede laadpaal aan het Hofplein door 2 parkeerplaatsen te reserveren voor het opladen van elektrische motorvoertuigen door de plaatsing van verkeersbord E4 met onderbord opladen elektrische voertuigen of verkeersbord E08o van Bijlage 1 van het RVV 1990; </text:p>
            <text:p text:style-name="common-al">- dat het mogelijk moet zijn om bij de laadpalen op het Hofplein indien noodzakelijk een parkeerregiem van maximaal 3 uur kan worden ingevoerd. Zowel bij de nieuwe als de bestaande laadpaal door plaatsing van verkeersbord E10 met max 3 uur met onderbord ma-vr 7.00 tot 18.00 uur van Bijlage 1 van het RVV1990 en ondersteund door het aanbrengen van een blauwe streep op het parkeervak;  </text:p>
            <text:p text:style-name="common-al">- dat na aanleg van een nieuwe parkeerplaats nabij de dienstingang van het gemeentehuis deze parkeerplaats gereserveerd wordt voor de dienstauto van de gemeente middels verkeersbord E08 met onderbord met kenteken van betreffende dienstauto of middels verkeersbord E9 met onderbord met kenteken van betreffende dienstauto van Bijlage 1 van het RVV1990;</text:p>
            <text:p text:style-name="common-al">- tot het opheffen van de dienstautoparkeerplaats aan de voorzijde van het gemeentehuis door verwijdering van verkeersbord E8 met onderbord met kenteken van Bijlage 1 van het RVV1990.</text:p>
            <text:p text:style-name="common-al">Montfoort, 21 december 2023</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De bestaande laadpaal op het Hofplein wordt voor meer dan 50 tot 60% gebruikt en daarmee is de noodzaak van een 2e laadpaal aantoonbaar. Deze 2e laadpaal zal naast de bestaande laadpalen worden geplaatst. </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de laadvoorziening op het Hofplein wordt erg goed gebruikt en daarmee is de nut en noodzaak van een 2e laadpaal aanwezig;</text:p>
            <text:p text:style-name="common-al">het aantal elektrische auto’s toeneemt en de vraag naar oplaadpunten voor motorvoertuigen nabij voorzieningen als het gemeentehuis en het zorgcentrum toenemen; </text:p>
            <text:p text:style-name="common-al">de 2e laadpaal zal naast de bestaande laadpaal worden geplaatst; </text:p>
            <text:p text:style-name="common-al">bij deze laadpaal worden 2 parkeerplaatsen gereserveerd; </text:p>
            <text:p text:style-name="common-al">de dienstautoparkeerplaats van de gemeente wordt verplaatst en dat daarmee 1 openbare parkeerplaats weer beschikbaar wordt gesteld;</text:p>
            <text:p text:style-name="common-al">er zal nog overleg plaatsvinden met de huisartsen over het gebruik en het aantal parkeerplaatsen voor de huisartsen op het Hofplein;</text:p>
            <text:p text:style-name="common-al">om kleven aan de laadpaal te voorkomen het mogelijk moet zijn voor de gemeente om op de gereserveerde parkeerplaatsen voor het opladen van elektrische voertuigen een maximaal van 3 uur in te stellen door het invoeren van een blauwe zone geldend van ma-vr van 7.00 tot 18.00 uur;</text:p>
            <text:p text:style-name="common-al">de betreffende weg is gelegen binnen de bebouwde kom van de gemeente Montfoort; </text:p>
            <text:p text:style-name="common-al">de betreffende weg is in beheer bij de gemeente Montfoort;</text:p>
            <text:p text:style-name="common-al">met de doelstellingen van het verkeersbesluit het algemeen belang wordt gediend;</text:p>
            <text:p text:style-name="common-al">er geen andere individuele belangen bekend zijn waarmee de maatregelen, genoemd in dit besluit, strijdig zijn.</text:p>
            <text:p text:style-name="common-al">
            <text:span text:style-name="nadrukvet">Advies</text:span>
          </text:p>
            <text:p text:style-name="common-al">Overeenkomstig artikel 24 van het BABW is overleg gepleegd met de Politie Eenheid Midden-Nederland, district West Utrecht.</text:p>
            <text:p text:style-name="common-al">De betreffende 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5942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42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42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aanwijzen parkeerplaats voor het opladen van elektrische voertuigen</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Hofplein parkeren - Hofplein Mont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nstellen 2 parkeerplaatsen t.b.v. opladen elektrische auto's. verplaatsen parkeerplaats t.b.v. de dienstauto gemeente</meta:user-defined>
    <meta:user-defined meta:name="OVERHEIDop.verkeersbordcode">E4</meta:user-defined>
    <meta:user-defined meta:name="OVERHEIDop.verkeersbordcode">E8</meta:user-defined>
    <meta:user-defined meta:name="OVERHEIDop.verkeersbordcode">E8c</meta:user-defined>
    <meta:user-defined meta:name="OVERHEIDop.verkeersbordcode">E9</meta:user-defined>
    <meta:user-defined meta:name="OVERHEIDop.verkeersbordcode">E10</meta:user-defined>
    <meta:user-defined meta:name="OVERHEIDop.verkeersbordcode">E1000</meta:user-defined>
    <dc:language>nl</dc:language>
    <meta:user-defined meta:name="OVERHEIDop.locatietype/OVERHEIDop.gebiedsmarkering">Weg</meta:user-defined>
    <meta:user-defined meta:name="DC.title">Verkeersbesluit 2 gereserveerde parkeerplaatsen ten behoeven van het elektrisch opladen van personenvoertuigen op Hofplein te Montfoort</meta:user-defined>
    <meta:user-defined meta:name="DCTERMS.W3CDTF/DCTERMS.available">2023-12-27</meta:user-defined>
    <meta:user-defined meta:name="DCTERMS.W3CDTF/OVERHEIDop.jaargang">2023</meta:user-defined>
    <meta:user-defined meta:name="OVERHEIDop.publicationIssue">559423</meta:user-defined>
    <meta:user-defined meta:name="OVERHEIDop.GmbID/DC.identifier">gmb-2023-559423</meta:user-defined>
    <meta:user-defined meta:name="OVERHEIDop.versieInformatie"/>
  </office:meta>
</office:document-meta>
</file>