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en aanvraag omgevingsvergunning  - het wijzigen van diverse functies, bouwen van appartemnten en het uitbreiden van GymXL  - Schiermonnikooghof 21, 3826 DK Amersfoort, Terschellingkade, Stationsgebie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wijzigen van diverse functies (</text:span>
            <text:span text:style-name="nadrukvet">Terschellingkade, Stationsgebied Vathorst)</text:span>
            <text:span text:style-name="nadrukvet">, het bouwen van appartementen (Texelstraat-Noord) en het uitbreiden van GymXL (Schiermonnikooghof 21)</text:span>
          </text:p>
            <text:p text:style-name="common-al">De Gemeente Amersfoort heeft op 11-12-2023 een aanvraag voor een omgevingsvergunning ontvangen voor het wijzigen van diverse functies (Terschellingkade, Stationsgebied Vathorst), het bouwen van appartementen (Texelstraat-Noord) en het uitbreiden van GymXL (Schiermonnikooghof 21)  met kenmerk CLZ-00008003<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10-06-2024 een besluit. </text:p>
            <text:p text:style-name="common-al">
            
          </text:p>
            <text:p text:style-name="common-al">
            <text:span text:style-name="nadrukvet">Ontwerpbesluit</text:span>
          </text:p>
            <text:p text:style-name="common-al">Wanneer de aanvraag is beoordeeld en duidelijk is of de gemeente wel of geen medewerking wil verlenen aan het plan, zal een ontwerpbesluit worden opgesteld. Te zijner tijd zal er nogmaals een publicatie plaatsvinden en zal het ontwerpbesluit met bijlagen ter visie worden gelegd. U kunt dan mondeling of schriftelijk reageren op het ontwerpbesluit. Dit heet het indienen van een zienswijze. </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59338</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338</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338</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800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Kennisgeving ontvangen aanvraag omgevingsvergunning  - het wijzigen van diverse functies, bouwen van appartemnten en het uitbreiden van GymXL  - Schiermonnikooghof 21, 3826 DK Amersfoort, Terschellingkade, Stationsgebied</meta:user-defined>
    <meta:user-defined meta:name="DCTERMS.W3CDTF/DCTERMS.available">2023-12-27</meta:user-defined>
    <meta:user-defined meta:name="DCTERMS.W3CDTF/OVERHEIDop.jaargang">2023</meta:user-defined>
    <meta:user-defined meta:name="OVERHEIDop.publicationIssue">559338</meta:user-defined>
    <meta:user-defined meta:name="OVERHEIDop.GmbID/DC.identifier">gmb-2023-559338</meta:user-defined>
    <meta:user-defined meta:name="OVERHEIDop.versieInformatie"/>
  </office:meta>
</office:document-meta>
</file>