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eldkwaliteitsplan Heerenveen, Heremaweg (Jongbloedlocatie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Heerenveen maken bekend dat met ingang van vrijdag 29 december 2023, gedurende 6 weken, voor iedereen ter inzage ligt het ontwerp beeldkwaliteitsplan Heerenveen, Heremaweg (Jongbloedloactie), met bijbehorende stukken. </text:p>
            <text:p text:style-name="al"/>
            <text:p text:style-name="al">
            <text:span text:style-name="nadrukvet">Ontwerp beeldkwaliteitsplan </text:span>
          </text:p>
            <text:p text:style-name="al">Het ontwerp beeldkwaliteitsplan geeft welstandscriteria voor de herontwikkeling van het voormalige jongbloedterrein in Heerenveen-Zuid. </text:p>
            <text:p text:style-name="al"/>
            <text:p text:style-name="al">
            <text:span text:style-name="nadrukvet">Inzage </text:span>
          </text:p>
            <text:p text:style-name="al">Het ontwerp beeldkwaliteitsplan kan worden ingezien op de website www.heerenveen.nl onder ‘ter inzage’.</text:p>
            <text:p text:style-name="al">Het ontwerp beeldkwaliteitsplan en de bijbehorende stukken kunnen tevens gedurende de hiervoor genoemde termijn, tijdens openingsuren, op afspraak (<text:a xlink:href="http://www.heerenveen.nl" xlink:type="simple">www.heerenveen.nl</text:a> of 14 0513), worden ingezien bij de receptie van het gemeentehuis, Crackstraat 2 te Heerenveen.</text:p>
            <text:p text:style-name="al"/>
            <text:p text:style-name="al">
            <text:span text:style-name="nadrukvet">Zienswijzen </text:span>
          </text:p>
            <text:p text:style-name="al">Gedurende de termijn van ter inzage ligging kan iedereen zowel schriftelijk als mondeling zienswijzen indienen op het ontwerp beeldkwaliteitsplan. </text:p>
            <text:p text:style-name="al"/>
            <text:p text:style-name="al">
            <text:span text:style-name="nadrukcur">Schriftelijk </text:span>
          </text:p>
            <text:p text:style-name="al">Schriftelijke zienswijzen moeten worden gericht aan de gemeenteraad van de gemeente Heerenveen, Postbus 15.000, 8440 GA HEERENVEEN. </text:p>
            <text:p text:style-name="al">Een zienswijze dient de volgende informatie te bevatten: naam/handtekening en adres van de indiener, datum en redenen van de zienswijze. </text:p>
            <text:p text:style-name="al"/>
            <text:p text:style-name="al">
            <text:span text:style-name="nadrukcur">Digitaal</text:span>
          </text:p>
            <text:p text:style-name="al">Zienswijzen kunnen ook digitaal worden ingediend via www.heerenveen.nl, hiervoor is een Digid benodigd. </text:p>
            <text:p text:style-name="al"/>
            <text:p text:style-name="al">
            <text:span text:style-name="nadrukcur">Mondeling </text:span>
          </text:p>
            <text:p text:style-name="al">Om mondelinge zienswijzen in te dienen kan tijdens kantooruren contact worden opgenomen met Marga Huitema, telefoon 14 0513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8665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665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665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4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Ontwerp beeldkwaliteitsplan Heerenveen, Heremaweg (Jongbloedlocatie)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8665</meta:user-defined>
    <meta:user-defined meta:name="OVERHEIDop.GmbID/DC.identifier">gmb-2023-558665</meta:user-defined>
    <meta:user-defined meta:name="OVERHEIDop.versieInformatie"/>
  </office:meta>
</office:document-meta>
</file>