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PLAATSEN VAN EEN INFORMATIEBORD (TIJDELIJK VOOR 5 MAANDEN), CISSY VAN MARXVELDTLAAN, NABIJ NUMMER 7 ORANJEWOU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een informatiebord (tijdelijk voor 5 maanden) op het perceel cissy van marxveldtlaan, nabij nummer 7 oranjewoud  (21-12-2023)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58584</text:span><text:line-break/><text:date style:data-style-name="dag" text:fixed="true" text:date-value="2023-12-27"/><text:line-break/><text:date style:data-style-name="jaar" text:fixed="true" text:date-value="2023-1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8584</text:span><text:date style:data-style-name="nicedate" text:fixed="true" text:date-value="2023-1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8584</text:span><text:date style:data-style-name="nicedate" text:fixed="true" text:date-value="2023-1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, HET PLAATSEN VAN EEN INFORMATIEBORD (TIJDELIJK VOOR 5 MAANDEN), CISSY VAN MARXVELDTLAAN, NABIJ NUMMER 7 ORANJEWOUD</meta:user-defined>
    <meta:user-defined meta:name="DCTERMS.W3CDTF/DCTERMS.available">2023-12-27</meta:user-defined>
    <meta:user-defined meta:name="DCTERMS.W3CDTF/OVERHEIDop.jaargang">2023</meta:user-defined>
    <meta:user-defined meta:name="OVERHEIDop.publicationIssue">558584</meta:user-defined>
    <meta:user-defined meta:name="OVERHEIDop.GmbID/DC.identifier">gmb-2023-558584</meta:user-defined>
    <meta:user-defined meta:name="OVERHEIDop.versieInformatie"/>
  </office:meta>
</office:document-meta>
</file>