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Polle te Lemmer (Kadastrale aanduiding: LMR01/A/9619): verlenging beslistermijn aanvraag vergunning bouwen van 28 appartementen (OV 2022044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1-2023 is de beslistermijn van deze aanvraag verlengd met maximaal zes weken. De uiterste beslisdatum is nu 23-03-2023. De aanvraag betreft het bouwen van 28 appartementen.</text:p>
            <text:p text:style-name="last-al">Tegen een besluit tot het verlengen van de beslistermijn is in principe geen bezwaar of beroep mogelijk (artikel 6.3 Awb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55843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43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43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De Polle te Lemmer (Kadastrale aanduiding: LMR01/A/9619): verlenging beslistermijn aanvraag vergunning bouwen van 28 appartementen (OV 20220449)</meta:user-defined>
    <meta:user-defined meta:name="DCTERMS.W3CDTF/DCTERMS.available">2023-02-08</meta:user-defined>
    <meta:user-defined meta:name="DCTERMS.W3CDTF/OVERHEIDop.jaargang">2023</meta:user-defined>
    <meta:user-defined meta:name="OVERHEIDop.publicationIssue">55843</meta:user-defined>
    <meta:user-defined meta:name="OVERHEIDop.GmbID/DC.identifier">gmb-2023-55843</meta:user-defined>
    <meta:user-defined meta:name="OVERHEIDop.versieInformatie"/>
  </office:meta>
</office:document-meta>
</file>