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6 (OVERDEKTE) RIJWIELSTALLINGEN MET ZONNEPANELEN, DS. KINGWEG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6 (overdekte) rijwielstallingen met zonnepanelen op het perceel Ds Kingweg 8 te Heerenveen  (20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7989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98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798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PLAATSEN VAN 6 (OVERDEKTE) RIJWIELSTALLINGEN MET ZONNEPANELEN, DS. KINGWEG 8 HEERENVEEN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7989</meta:user-defined>
    <meta:user-defined meta:name="OVERHEIDop.GmbID/DC.identifier">gmb-2023-557989</meta:user-defined>
    <meta:user-defined meta:name="OVERHEIDop.versieInformatie"/>
  </office:meta>
</office:document-meta>
</file>