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Heerenveen-Waterberging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9 december 2023, gedurende 6 weken, voor iedereen ter inzage ligt het ontwerpbestemmingsplan Heerenveen-Waterberging, met bijbehorende stukken.</text:p>
            <text:p text:style-name="common-al">
            <text:span text:style-name="nadrukvet">Ontwerpbestemmingsplan</text:span>
          </text:p>
            <text:p text:style-name="common-al">De gemeente Heerenveen moet voldoen aan de nodige watercompensatie ten behoeve van andere ontwikkelingen, onder andere de realisatie van een hotel langs de Oranje Nassaulaan, in de omgeving. </text:p>
            <text:p text:style-name="common-al">Deze verplichte watercompensatie wordt door middel van het inrichten van een nieuwe waterberging gerealiseerd.</text:p>
            <text:p text:style-name="common-al">Deze nieuwe waterberging is voorzien op een perceel tussen de A32, Het Meer, de Domela Nieuwenhuisweg en de Sportweg in Heerenveen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bestemmingsplan en de bijbehorende stukken op te roepen via het invullen van de locatie, de naam of het planid-nummer (NL.IMRO.0074.BPNwatercompHV-OW01) van het ontwerpbestemmingsplan.</text:p>
            <text:p text:style-name="common-al">Het ontwerpbestemmingsplan en de bijbehorende stukken kunnen tevens gedurende de hiervoor genoemde termijn, tijdens openingsuren, op afspraak (<text:a xlink:href="http://www.heerenveen.nl" xlink:type="simple">www.heerenveen.nl</text:a> of 14 0513)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inzagetermijn kan iedereen (schriftelijk, digitaal of mondeling) zienswijzen indienen op het ontwerpbestemmingsplan. 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 Een schriftelijke zienswijze dient de volgende informatie te bevatten: naam/handtekening en adres van de indiener(s), datum en redenen van de zienswijze.</text:p>
            <text:p text:style-name="common-al">
            <text:span text:style-name="nadrukcur">Digitaal</text:span>
          </text:p>
            <text:p text:style-name="common-al">Zienswijzen kunnen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Marga Huitema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7629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629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629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NwatercompHV-OW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bestemmingsplan Heerenveen-Waterberging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7629</meta:user-defined>
    <meta:user-defined meta:name="OVERHEIDop.GmbID/DC.identifier">gmb-2023-557629</meta:user-defined>
    <meta:user-defined meta:name="OVERHEIDop.versieInformatie"/>
  </office:meta>
</office:document-meta>
</file>