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nterieure overeenkomst</text:p>
      <text:section text:name="regeling_id1-3-2" text:style-name="regeling">
        <text:section text:name="aanhef_id1-3-2-1" text:style-name="aanhef">
          <text:section text:name="preambule_id1-3-2-1-1" text:style-name="preambule">
            <text:p text:style-name="al">Burgemeester en wethouders van de gemeente Heerenveen delen conform artikel 6.24 lid 3 Wet ruimtelijke ordening (Wro) mee dat op 30 november 2023 een anterieure overeenkomst is gesloten tussen de gemeente Heerenveen en Van der Valk Hotel Heerenveen BV. De anterieure overeenkomst voorziet in afspraken over vergoeding van de gemeentelijke kosten alsmede de verkoop van een perceel grond in verband met het voornemen tot ontwikkeling van een hotel/restaurant met parkeerterrein in een plangebied gelegen binnen de percelen, kadastraal bekend gemeente Knijpe, sectie E, nummers 2156 (gedeeltelijk).</text:p>
            <text:p text:style-name="al"/>
            <text:p text:style-name="al">
            <text:span text:style-name="nadrukvet">Inzage en geen bezwaar </text:span>
          </text:p>
            <text:p text:style-name="al"/>
            <text:p text:style-name="al">Conform artikel 6.2.12 Besluit ruimtelijke ordening (Bro) ligt vanaf 13 december een zakelijke beschrijving van de inhoud van de overeenkomst zes weken ter inzage bij de gemeente, Crackstraat 2 te Heerenveen. De zakelijke beschrijving betreft een samenvatting op hoofdlijnen van de inhoud van de overeenkomst. Tegen de gesloten overeenkomst en de zakelijke beschrijving kan geen bezwaar of beroep worden ingesteld.</text:p>
            <text:p text:style-name="al">De zakelijke beschrijving ligt vanaf 28 december 2023 gedurende zes weken ter inzage.</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7613</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613</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613</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kennisgeving anterieure overeenkomst</meta:user-defined>
    <meta:user-defined meta:name="DCTERMS.W3CDTF/DCTERMS.available">2023-12-27</meta:user-defined>
    <meta:user-defined meta:name="OVERHEIDop.externeBijlage">Plangebied|exb-2023-61371</meta:user-defined>
    <meta:user-defined meta:name="DCTERMS.W3CDTF/OVERHEIDop.jaargang">2023</meta:user-defined>
    <meta:user-defined meta:name="OVERHEIDop.publicationIssue">557613</meta:user-defined>
    <meta:user-defined meta:name="OVERHEIDop.GmbID/DC.identifier">gmb-2023-557613</meta:user-defined>
    <meta:user-defined meta:name="OVERHEIDop.versieInformatie"/>
  </office:meta>
</office:document-meta>
</file>