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Burdinewei 2 te N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9 december 2023, gedurende 6 weken, voor iedereen ter inzage ligt het ontwerpbestemmingsplan Burdinewei 2 te Nes, met bijbehorende stukken.</text:p>
            <text:p text:style-name="common-al">
            <text:span text:style-name="nadrukvet">Ontwerpbestemmingsplan</text:span>
          </text:p>
            <text:p text:style-name="common-al">Het bestemmingsplan maakt bewoning van de bedrijfswoning op het perceel mogelijk middels toepassing van de Wet plattelandswoning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Burdinewei2NE-OW01) van het ontwerpbestemmingsplan.</text:p>
            <text:p text:style-name="common-al">Het ontwerpbestemmingsplan en de bijbehorende stukken kunnen tevens gedurende de hiervoor genoemde termijn, tijdens openingsuren, op afspraak (<text:a xlink:href="http://www.heerenveen.nl" xlink:type="simple">www.heerenveen.nl</text:a> of 14 0513)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inzagetermijn kan iedereen (schriftelijk, digitaal of mondeling) zienswijzen indienen op het ontwerp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 Een schriftelijke zienswijze dient de volgende informatie te bevatten: naam/handtekening en adres van de indiener(s), datum en redenen van de zienswijze.</text:p>
            <text:p text:style-name="common-al">
            <text:span text:style-name="nadrukcur">Digitaal</text:span>
          </text:p>
            <text:p text:style-name="common-al">Zienswijzen kunnen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Marga Huitema, telefoon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750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50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50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Burdinewei2NE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Burdinewei 2 te Nes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7506</meta:user-defined>
    <meta:user-defined meta:name="OVERHEIDop.GmbID/DC.identifier">gmb-2023-557506</meta:user-defined>
    <meta:user-defined meta:name="OVERHEIDop.versieInformatie"/>
  </office:meta>
</office:document-meta>
</file>