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Haarzichtlaan 22, Vleuten, kad. perceelnr. 1133, sectie D te vleuten, HZ_WABO-23-413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arzichtlaan 22, Vleuten, kad. perceelnr. 1133, sectie D te vleuten</text:span>
          </text:p>
            <text:p text:style-name="common-al">HZ_WABO-23-41390</text:p>
            <text:p text:style-name="common-al">Toelichting: het bouwen van een woning</text:p>
            <text:p text:style-name="common-al">Datum ontvangst aanvraag: 20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57257</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257</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257</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woning, Haarzichtlaan 22, Vleuten, kad. perceelnr. 1133, sectie D te vleuten, HZ_WABO-23-41390</meta:user-defined>
    <meta:user-defined meta:name="DCTERMS.W3CDTF/DCTERMS.available">2023-12-27</meta:user-defined>
    <meta:user-defined meta:name="DCTERMS.W3CDTF/OVERHEIDop.jaargang">2023</meta:user-defined>
    <meta:user-defined meta:name="OVERHEIDop.externeBijlage">Publiceerbaar-A|exb-2023-61322</meta:user-defined>
    <meta:user-defined meta:name="OVERHEIDop.publicationIssue">557257</meta:user-defined>
    <meta:user-defined meta:name="OVERHEIDop.GmbID/DC.identifier">gmb-2023-557257</meta:user-defined>
    <meta:user-defined meta:name="OVERHEIDop.versieInformatie"/>
  </office:meta>
</office:document-meta>
</file>