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1e Aanpassing van de Partiële herziening beheersverordeningen kamerverhuur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4 december 2023 de “1<text:span text:style-name="sup">e</text:span> Aanpassing van de Partiële herziening beheersverordeningen kamerverhuur” heeft vastgesteld. Deze “1e Aanpassing van de Partiële herziening bestemmingsplannen kamerverhuur” wijzigt de voorwaarden waaraan voldaan moet worden om een omgevingsvergunning voor kamerverhuur te kunnen verlenen.</text:p>
            <text:p text:style-name="common-al">
            <text:span text:style-name="nadrukvet">Ter inzage </text:span>
          </text:p>
            <text:p text:style-name="common-al">De vastgestelde beheersverordening is in te zien op www.ruimtelijkeplannen.nl. Op deze website kunt u via de tabbladen ‘plan bekijken’ en ‘plannen zoeken’ een adres invoeren. U kunt ook de plannaam of het plannummer (NL.IMRO.0074.PHBHVkamers-VG01) invoeren. Op het gemeentehuis ligt op verzoek ook een papieren exemplaar ter inzage. Voor inzage op het gemeentehuis kan een afspraak met de afdeling Ruimtelijke Ontwikkeling worden gemaakt via 14 0513.</text:p>
            <text:p text:style-name="common-al">
            <text:span text:style-name="nadrukvet">Beroep of bezwaar instellen</text:span>
          </text:p>
            <text:p text:style-name="common-al">Tegen de vastgestelde beheersverordening kan geen bezwaar of beroep worden ingediend. </text:p>
            <text:p text:style-name="common-al">
            <text:span text:style-name="nadrukvet">Inwerkingtreding </text:span>
          </text:p>
            <text:p text:style-name="common-al">De beheersverordening treedt, overeenkomstig het bepaalde in artikel 4 van de verordening, in werking op vrijdag 29 december 2023.</text:p>
            <text:p text:style-name="last-al">
            <text:span text:style-name="nadrukcur">Burgemeester en wethouders voornoemd</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7065</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065</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065</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PHBHVkamers-VG01</meta:user-defined>
    <meta:user-defined meta:name="OVERHEIDop.Plansoort/OVERHEIDop.plansoort">bestemmings- of omgevingsplan</meta:user-defined>
    <dc:language>nl</dc:language>
    <meta:user-defined meta:name="OVERHEIDop.locatietype/OVERHEIDop.gebiedsmarkering">Gemeente</meta:user-defined>
    <meta:user-defined meta:name="DC.title">1e Aanpassing van de Partiële herziening beheersverordeningen kamerverhuur vastgesteld</meta:user-defined>
    <meta:user-defined meta:name="DCTERMS.W3CDTF/DCTERMS.available">2023-12-28</meta:user-defined>
    <meta:user-defined meta:name="DCTERMS.W3CDTF/OVERHEIDop.jaargang">2023</meta:user-defined>
    <meta:user-defined meta:name="OVERHEIDop.publicationIssue">557065</meta:user-defined>
    <meta:user-defined meta:name="OVERHEIDop.GmbID/DC.identifier">gmb-2023-557065</meta:user-defined>
    <meta:user-defined meta:name="OVERHEIDop.versieInformatie"/>
  </office:meta>
</office:document-meta>
</file>