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bereidingsbesluit Heerenveen-Cent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het bepaalde in artikel 3.7 van de Wet ruimtelijke ordening bekend dat de gemeenteraad op 14 december 2023 een voorbereidingsbesluit heeft vastgesteld voor een aantal percelen in het centrum van Heerenveen. Deze percelen zijn aangegeven op de bij dit besluit behorende tekening. Dit besluit houdt het volgende in:</text:p>
            <text:list text:style-name="id1-3-2-1-1-2">
              <text:list-item text:style-override="id1-3-2-1-1-2-1">
                <text:number>1.</text:number>
                <text:p text:style-name="al">Voor de percelen waar dit voorbereidingsbesluit voor geldt, wordt een nieuw bestemmingsplan voorbereid;</text:p>
              </text:list-item>
              <text:list-item text:style-override="id1-3-2-1-1-2-2">
                <text:number>2.</text:number>
                <text:p text:style-name="al">Voor deze percelen geldt dat het verboden is om het bestaande gebruik van bouwwerken te wijzigen zodanig dat het aantal zelfstandige woonruimten op een bouwperceel toeneemt;</text:p>
              </text:list-item>
              <text:list-item text:style-override="id1-3-2-1-1-2-3">
                <text:number>3.</text:number>
                <text:p text:style-name="al">Het bevoegd gezag kan bij een omgevingsvergunning afwijken van het onder 2 genoemde verbod mits de voorgenomen wijziging van het gebruik niet in strijd is met het in voorbereiding zijnde bestemmingsplan;</text:p>
              </text:list-item>
              <text:list-item text:style-override="id1-3-2-1-1-2-4">
                <text:number>4.</text:number>
                <text:p text:style-name="al">Het voorbereidingsbesluit treedt in werking op de eerste dag na de dag waarop dit besluit bekend gemaakt. </text:p>
              </text:list-item>
            </text:list>
            <text:p text:style-name="common-al">Aangezien dit besluit bekend is gemaakt op 27 december 2023, treeft dit voorbereidingsbesluit in werking op 28 december 2023.</text:p>
            <text:p text:style-name="common-al"> Het voorbereidingsbesluit is erop gericht om ongewenste ruimtelijke ontwikkelingen en initiatieven in het plangebied te voorkomen. </text:p>
            <text:p text:style-name="common-al">Het voorbereidingsbesluit heeft op grond van de Wet ruimtelijke ordening een werkingsduur van 1 jaar. Op grond van het overgangsrecht van de Omgevingswet geldt echter dat een voorbereidingsbesluit dat op grond van artikel 3.7 van de Wet ruimtelijke ordening is vastgesteld, als een voorbereidingsbesluit als bedoeld in artikel 4.14, eerste lid, van de Omgevingswet wordt aangemerkt. Op grond van artikel 4.14, vijfde lid, heeft dit voorbereidingsbesluit dan een werkingsduur van één jaar en zes maanden. </text:p>
            <text:p text:style-name="common-al"> Het besluit kan vanaf de dag van bekendmaking digitaal geraadpleegd wordenop www.ruimtelijkeplannen.nl. Op deze website selecteert u het tabblad ‘Bestemmingsplannen’, waarna u de mogelijkheid heeft het voorbereidingsbesluit op te roepen via het invullen van de locatie, de naam of het planid-nummer (NL.IMRO.0074.VBBhvcentrum-VG02) van het voorbereidingsbesluit. Op verzoek kan ook een papieren versie van het voorbereidingsbesluit worden ingezien. Daarvoor kan contact worden opgenomen met de afdeling Ruimtelijke Ontwikkeling, telefoon 14 0513. </text:p>
            <text:p text:style-name="common-al">Tegen het voorbereidingsbesluit staat geen bezwaar of beroep open.</text:p>
            <text:p text:style-name="common-al">
            <text:span text:style-name="nadrukcur">Burgemeester en wethouders voornoemd</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7028</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028</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028</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VBBhvcentrum-VG02</meta:user-defined>
    <meta:user-defined meta:name="OVERHEIDop.Plansoort/OVERHEIDop.plansoort">voorbereidingsbesluit</meta:user-defined>
    <dc:language>nl</dc:language>
    <meta:user-defined meta:name="OVERHEIDop.locatietype/OVERHEIDop.gebiedsmarkering">Gemeente</meta:user-defined>
    <meta:user-defined meta:name="DC.title">Voorbereidingsbesluit Heerenveen-Centrum</meta:user-defined>
    <meta:user-defined meta:name="DCTERMS.W3CDTF/DCTERMS.available">2023-12-27</meta:user-defined>
    <meta:user-defined meta:name="DCTERMS.W3CDTF/OVERHEIDop.jaargang">2023</meta:user-defined>
    <meta:user-defined meta:name="OVERHEIDop.publicationIssue">557028</meta:user-defined>
    <meta:user-defined meta:name="OVERHEIDop.GmbID/DC.identifier">gmb-2023-557028</meta:user-defined>
    <meta:user-defined meta:name="OVERHEIDop.versieInformatie"/>
  </office:meta>
</office:document-meta>
</file>