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plaatsen van een dakkapel op het voordakvlak van een woning, Laan van Chartroise 126 te Utrecht,  HZ_WABO-23-333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an van Chartroise 126 te Utrecht</text:p>
            <text:p text:style-name="common-al">HZ_WABO-23-33338</text:p>
            <text:p text:style-name="common-al">Toelichting: het plaatsen van een dakkapel op het voordakvlak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56670</text:span><text:line-break/><text:date style:data-style-name="dag" text:fixed="true" text:date-value="2023-12-22"/><text:line-break/><text:date style:data-style-name="jaar" text:fixed="true" text:date-value="2023-1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6670</text:span><text:date style:data-style-name="nicedate" text:fixed="true" text:date-value="2023-1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6670</text:span><text:date style:data-style-name="nicedate" text:fixed="true" text:date-value="2023-1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plaatsen van een dakkapel op het voordakvlak van een woning, Laan van Chartroise 126 te Utrecht,  HZ_WABO-23-33338</meta:user-defined>
    <meta:user-defined meta:name="DCTERMS.W3CDTF/DCTERMS.available">2023-12-22</meta:user-defined>
    <meta:user-defined meta:name="DCTERMS.W3CDTF/OVERHEIDop.jaargang">2023</meta:user-defined>
    <meta:user-defined meta:name="OVERHEIDop.publicationIssue">556670</meta:user-defined>
    <meta:user-defined meta:name="OVERHEIDop.GmbID/DC.identifier">gmb-2023-556670</meta:user-defined>
    <meta:user-defined meta:name="OVERHEIDop.versieInformatie"/>
  </office:meta>
</office:document-meta>
</file>