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aa0f3429-2b1e-473e-87d7-3b26af1b450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keersbesluit instellen tijdelijke verkeersmaatregelen t.b.v. werkzaamheden Breedpad te Heerenveen</text:p>
      <text:section text:name="regeling_id1-3-2" text:style-name="regeling">
        <text:section text:name="aanhef_id1-3-2-1" text:style-name="aanhef">
          <text:section text:name="context_id1-3-2-1-1" text:style-name="context">
            <text:p text:style-name="context.al">Z.23.420707</text:p>
            <text:p text:style-name="context_bottom"/>
          </text:section>
          <text:p text:style-name="aanhef_wie">Burgemeester en wethouders van de gemeente Heerenveen,</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ingen ten aanzien van het besluit</text:span>
          </text:p>
            <text:p text:style-name="considerans.al">dat het Breedpad gelegen is binnen de bebouwde kom van Heerenveen;</text:p>
            <text:p text:style-name="considerans.al">dat het Breedpad in beheer is bij de gemeente Heerenveen;</text:p>
            <text:p text:style-name="considerans.al">dat het Breedpad een weg is als bedoeld in artikel 18, lid 1 onder d van de WVW 1994;</text:p>
            <text:p text:style-name="considerans.al">dat gelet op bovengenoemd artikel het college van burgemeester en wethouders van Heerenveen bevoegd is verkeersbesluiten te nemen voor deze weg;</text:p>
            <text:p text:style-name="considerans.al">dat de bevoegdheid voor het nemen van verkeersbesluiten door het college van burgemeester en wethouders van Heerenveen is gemandateerd aan het afdelingshoofd van de afdeling Vergunnen;</text:p>
            <text:p text:style-name="considerans.al">dat de gemeentelijke wegencategorisering van Heerenveen is opgenomen in het Gemeentelijke Verkeers- en Vervoersplan van de gemeente Heerenveen;</text:p>
            <text:p text:style-name="considerans.al">dat deze categorisering aansluit op de categorisering zoals bedoeld in het landelijke beleid Duurzaam Veilig;</text:p>
            <text:p text:style-name="considerans.al">dat het Breedpad gecategoriseerd is als erftoegangsweg binnen de bebouwde kom en de weg daarmee deel uitmaakt van het verblijfsgebied;</text:p>
            <text:p text:style-name="considerans.al">dat de verkeersfunctie in een verblijfsgebied ondergeschikt is aan de verblijfsfunctie; </text:p>
            <text:p text:style-name="considerans.al">dat het Breedpad direct naast het kanaal de Veenscheiding ligt;</text:p>
            <text:p text:style-name="considerans.al">dat de damwand langs de Veenscheiding, grenzend aan het Breedpad, moet worden gerenoveerd omdat het grondkerende scherm onder de keermuur op meerdere plekken kapot is waardoor grond wegspoelt en er gaten in de parkeerstrook ontstaan;</text:p>
            <text:p text:style-name="considerans.al">dat hierdoor gevaar, hinder of schade aan het verkeer kan ontstaan;</text:p>
            <text:p text:style-name="considerans.al">dat na renovatie van de damwand ook het Breedpad wordt heringericht;</text:p>
            <text:p text:style-name="considerans.al">dat reeds is gestart met de renovatiewerkzaamheden aan de damwand langs de Veenscheiding, grenzend aan het Breedpad;</text:p>
            <text:p text:style-name="considerans.al">dat de uitvoering van de werkzaamheden is gestart in december 2023 en voortduurt tot eind juni 2024;</text:p>
            <text:p text:style-name="considerans.al">dat ten behoeve van deze werkzaamheden een verkeersplan is opgesteld;</text:p>
            <text:p text:style-name="considerans.al">dat gedurende de renovatiewerkzaamheden van de damwand en de herinrichting van het Breedpad omwille van de verkeersveiligheid het Breedpad ter hoogte van en nabij deze werkzaamheden gedurende een aantal maanden tijdelijk is afgesloten voor het verkeer;</text:p>
            <text:p text:style-name="considerans.al">dat tijdens deze periode het Breedpad tussen de Compagnonsstraat tot aan Breedpad nr. 75 gesloten wordt verklaard voor alle bestuurders door middel van het plaatsen van de verkeersborden C1 van bijlage 1 van het RVV 1990;</text:p>
            <text:p text:style-name="considerans.al">dat deze maatregel ondersteund wordt met hekken en schragen;</text:p>
            <text:p text:style-name="considerans.al">dat deze maatregel daarnaast ondersteund wordt met informatieve borden die geplaatst worden in de omgeving van de afsluiting met als het doel het verkeer te informeren en om de afsluiting heen te geleiden;</text:p>
            <text:p text:style-name="considerans.al">dat aanwonenden door middel van een brief over de werkzaamheden en afsluitingen zijn geïnformeerd;</text:p>
            <text:p text:style-name="considerans.al">dat de hulpdiensten op de hoogte zijn van de werkzaamheden en de aanrijroutes indien nodig aanpassen;</text:p>
            <text:p text:style-name="considerans.al">dat in het geval van een calamiteit de aannemer zorg draagt voor de bereikbaarheid van de woningen aan het Breedpad;</text:p>
            <text:p text:style-name="considerans.al">deze maatregelen niet leiden tot een toename van de geluidsbelasting afkomstig van het wegverkeerslawaai op de geluidsgevoelige gebouwen als gevolg van de wijziging;</text:p>
            <text:p text:style-name="considerans.al">dat gelet op artikel 12 van het BABW en artikel 37 van het BABW voor het tijdelijk plaatsen of verwijderen van verkeersborden C1 van bijlage 1 van het RVV 1990 een verkeersbesluit is vereist;</text:p>
            <text:p text:style-name="considerans.al">dat gelet op artikel 2 van de WVW de hiervoor genoemde verkeersmaatregel strekt tot het verzekeren van de veiligheid op de weg en het in stand houden van de weg en het waarborgen van de bruikbaarheid daarvan;</text:p>
            <text:p text:style-name="considerans.al">dat gelet op artikel 2 van de WVW 1994 het zoveel mogelijk waarborgen van de vrijheid van het verkeer in het geding komt met het uitvoeren van de hiervoor benoemde verkeersmaatregel;</text:p>
            <text:p text:style-name="considerans.al">dat gelet op alle voorgaande overwegingen het zoveel mogelijk waarborgen van de vrijheid van het verkeer ondergeschikt is aan het verzekeren van de veiligheid op de weg en het in stand houden van de weg en het waarborgen van de bruikbaarheid daarvan;</text:p>
            <text:p text:style-name="considerans.al">dat gelet op artikel 24 van het BABW overleg is gevoerd met de gemandateerde van de politie;</text:p>
            <text:p text:style-name="considerans.al">dat de politie heeft ingestemd met de hierna genoemde verkeersmaatregelen.</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Heerenveen besluit:</text:p>
            <text:list text:style-name="id1-3-2-2-1-2">
              <text:list-item text:style-override="id1-3-2-2-1-2-1">
                <text:number>1.</text:number>
                <text:p text:style-name="al">Op het Breedpad, tussen de Compagnonsstraat en Breedpad no. 75, een geslotenverklaring in beide richtingen voor voertuigen, ruiters, en geleiders van rij- of trekdieren of vee in te stellen door middel van het plaatsen van verkeersborden C1 van bijlage 1 van het RVV 1990, op de volgende locaties:</text:p>
              </text:list-item>
            </text:list>
            <text:list text:style-name="id1-3-2-2-1-3">
              <text:list-item text:style-override="id1-3-2-2-1-3-1">
                <text:number>1.</text:number>
                <text:p text:style-name="al">Breedpad t.h.v. no. 23</text:p>
              </text:list-item>
              <text:list-item text:style-override="id1-3-2-2-1-3-2">
                <text:number>2.</text:number>
                <text:p text:style-name="al">Van Cuyckstraat, t.h.v. het Breedpad</text:p>
              </text:list-item>
              <text:list-item text:style-override="id1-3-2-2-1-3-3">
                <text:number>3.</text:number>
                <text:p text:style-name="al">Van Medenblikstraat, t.h.v. het Breedpad</text:p>
              </text:list-item>
              <text:list-item text:style-override="id1-3-2-2-1-3-4">
                <text:number>4.</text:number>
                <text:p text:style-name="al">Bogardweg, t.h.v. het Breedpad</text:p>
              </text:list-item>
            </text:list>
            <text:list text:style-name="id1-3-2-2-1-4">
              <text:list-item text:style-override="id1-3-2-2-1-4-1">
                <text:number>1.</text:number>
                <text:p text:style-name="al">deze maatregel tijdelijk van kracht te verklaren tijdens de werkzaamheden met betrekking tot de renovatie van de damwand en het herinrichten van het Breedpad, tot en met juni 2024, of zoveel korter indien mogelijk of zoveel langer indien noodzakelijk;</text:p>
              </text:list-item>
              <text:list-item text:style-override="id1-3-2-2-1-4-2">
                <text:number>2.</text:number>
                <text:p text:style-name="al">een en ander overeenkomstig onderstaande situatieschets. </text:p>
                <text:p text:style-name="al"/>
              </text:list-item>
            </text:list>
            <text:p text:style-name="common-al">
            <text:span text:style-name="nadrukvet">Situatieschets</text:span>
          </text:p>
            <text:p text:style-name="last-al">
            <draw:frame><draw:text-box><text:section text:name="plaatje_id1-3-2-2-1-6-1" text:style-name="plaatje">
              <text:p text:style-name="illustratie_id1-3-2-2-1-6-1-1"><draw:frame draw:style-name="illustratie_id1-3-2-2-1-6-1-1" text:anchor-type="paragraph" svg:width="100mm" svg:height="56.1mm"><draw:image xlink:href="Pictures/Afbeelding1iaa0f3429-2b1e-473e-87d7-3b26af1b450b.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Heerenveen,</text:span>
            <text:span text:style-name="datum">20 december 2023</text:span>
          </text:p>
          </text:section>
          <text:section text:name="ondertekening_id1-3-2-3-2">
            <text:p><text:span text:style-name="functie">Burgemeester en wethouders van Heerenveen</text:span></text:p>
            <text:p><text:span text:style-name="deze">Namens deze,</text:span></text:p>
            <text:p><text:span text:style-name="ondertekening_naam">
            <text:span text:style-name="voornaam">Afdelingshoofd IBOR </text:span>
            <text:span text:style-name="achternaam"/>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p text:style-name="bezwaarschrift_al">Het bezwaarschrift moet de volgende gegevens bevatten: </text:p>
          <text:list text:style-name="id1-3-2-4-5">
            <text:list-item text:style-override="id1-3-2-4-5-1">
              <text:number>1.</text:number>
              <text:p text:style-name="al">uw naam en adres;</text:p>
            </text:list-item>
            <text:list-item text:style-override="id1-3-2-4-5-2">
              <text:number>2.</text:number>
              <text:p text:style-name="al">de datum waarop u het bezwaarschrift schrijft;</text:p>
            </text:list-item>
            <text:list-item text:style-override="id1-3-2-4-5-3">
              <text:number>3.</text:number>
              <text:p text:style-name="al">Het kenmerk van het besluit: Z.23.420707</text:p>
            </text:list-item>
            <text:list-item text:style-override="id1-3-2-4-5-4">
              <text:number>4.</text:number>
              <text:p text:style-name="al">een omschrijving van het besluit waartegen u bezwaar maakt;</text:p>
            </text:list-item>
            <text:list-item text:style-override="id1-3-2-4-5-5">
              <text:number>5.</text:number>
              <text:p text:style-name="al">de reden waarom u het er niet mee eens bent;</text:p>
            </text:list-item>
            <text:list-item text:style-override="id1-3-2-4-5-6">
              <text:number>6.</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6507</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507</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507</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Werkzaamheden Breedpad - Breedpa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3.420707</meta:user-defined>
    <meta:user-defined meta:name="DCTERMS.abstract">Verkeersbesluit werkzaamheden Breedpad</meta:user-defined>
    <meta:user-defined meta:name="OVERHEIDop.verkeersbordcode">C1</meta:user-defined>
    <dc:language>nl</dc:language>
    <meta:user-defined meta:name="OVERHEIDop.locatietype/OVERHEIDop.gebiedsmarkering">Lijn</meta:user-defined>
    <meta:user-defined meta:name="DC.title">Verkeersbesluit instellen tijdelijke verkeersmaatregelen t.b.v. werkzaamheden Breedpad te Heerenveen</meta:user-defined>
    <meta:user-defined meta:name="DCTERMS.W3CDTF/DCTERMS.available">2023-12-22</meta:user-defined>
    <meta:user-defined meta:name="DCTERMS.W3CDTF/OVERHEIDop.jaargang">2023</meta:user-defined>
    <meta:user-defined meta:name="OVERHEIDop.publicationIssue">556507</meta:user-defined>
    <meta:user-defined meta:name="OVERHEIDop.GmbID/DC.identifier">gmb-2023-556507</meta:user-defined>
    <meta:user-defined meta:name="OVERHEIDop.versieInformatie"/>
  </office:meta>
</office:document-meta>
</file>