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oornemen tot het aangaan van (een) huurovereenkomst(en) met betrekking tot de verhuur en ingebruikgeving van een pand gelegen aan de Haaksbergerstraat 153 te Enschede.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Enschede maakt hierbij bekend dat de gemeente met betrekking tot de hieronder vermelde onroerende zaak overeenkomsten is aangegaan of voornemens is om deze aan te gaan met de Stichting Voedselbank Enschede-Haaksbergen, Stichting Kledingbank Enschede en SMD/Wijkteams Enschede (t.b.v. het Meubeldepot) (hierna gezamenlijk genoemd: ‘de maatschappelijke partners’) met betrekking tot de verhuur en ingebruikgeving van voornoemd pand en overweegt daarbij het navolgende:</text:p>
            <text:p text:style-name="al"/>
            <text:list text:style-name="id1-3-2-2-1-4">
              <text:list-item text:style-override="id1-3-2-2-1-4-1">
                <text:number>•</text:number>
                <text:p text:style-name="al">De gemeente een huurovereenkomst met betrekking tot het pand gelegen aan de Haaksbergerstraat 153 te Enschede, kadastraal bekend gemeente Enschede, Sectie F, nummer 2187 (hierna: de locatie), is aangegaan voor de duur van vijftien jaar, welke overeenkomst – behoudens opzegging – telkens wordt verlengd met periodes van vijf jaar;</text:p>
              </text:list-item>
              <text:list-item text:style-override="id1-3-2-2-1-4-2">
                <text:number>•</text:number>
                <text:p text:style-name="al">De gemeente deze huurovereenkomst is aangegaan met het enkele doel het bijeenbrengen op één verzamellocatie van gesubsidieerde instanties die bijdragen aan de inkomensondersteuning binnen de gemeente door – onder meer - gratis verstrekking van primaire levensmiddelen, waaronder voedsel, kleding en meubels aan personen en gezinnen in Enschede en omgeving die niet zelfstandig in dit levensonderhoud kunnen voorzien;</text:p>
              </text:list-item>
              <text:list-item text:style-override="id1-3-2-2-1-4-3">
                <text:number>•</text:number>
                <text:p text:style-name="al">De gemeente uitsluitend in het algemeen belang en slechts voor dit doel (het bijdragen aan en centreren van armoedehulp) bereid is om de locatie te verhuren;</text:p>
              </text:list-item>
              <text:list-item text:style-override="id1-3-2-2-1-4-4">
                <text:number>•</text:number>
                <text:p text:style-name="al">De doelstelling tot het bijeenbrengen van deze partijen is vastgelegd in het coalitieakkoord (coalitieakkoord 2022-2026 BBE VVD PVDA CU) en ook verder is uitgewerkt in de kadernota “Rondkomen met je inkomen”, bij welk coalitieakkoord en kadernota met dit initiatief wordt aangesloten;</text:p>
              </text:list-item>
              <text:list-item text:style-override="id1-3-2-2-1-4-5">
                <text:number>•</text:number>
                <text:p text:style-name="al">De gemeente met het bijeenbrengen van deze partijen twee beleidsdoelen dient a) de toegang tot (armoede)ondersteuning verbeteren en b) het bevorderen van samenwerking tussen beleidsterreinen en met deze partijen;</text:p>
              </text:list-item>
              <text:list-item text:style-override="id1-3-2-2-1-4-6">
                <text:number>•</text:number>
                <text:p text:style-name="al">De gemeente het voor inwoners met onvoldoende financiële draagkracht (en mogelijk vervoersproblemen etc.) toegankelijker wil maken door de partijen die bijdragen aan de inkomensondersteuning te centreren op een verzamellocatie;</text:p>
              </text:list-item>
              <text:list-item text:style-override="id1-3-2-2-1-4-7">
                <text:number>•</text:number>
                <text:p text:style-name="al">De locatie in ieder geval ruimte heeft voor drie partijen;</text:p>
              </text:list-item>
              <text:list-item text:style-override="id1-3-2-2-1-4-8">
                <text:number>•</text:number>
                <text:p text:style-name="al">De gemeente onderzoek heeft gedaan naar potentiële partijen die zich op de locatie kunnen vestigen;</text:p>
              </text:list-item>
              <text:list-item text:style-override="id1-3-2-2-1-4-9">
                <text:number>•</text:number>
                <text:p text:style-name="al">De gemeente daarbij tot het oordeel is gekomen dat er op dit moment slechts drie serieuze gegadigden (te weten de maatschappelijke partners) zijn, op grond van de hierna genoemde objectieve, toetsbare en redelijke criteria (naast de reeds hiervoor genoemde criteria die tot dit besluit hebben geleid):</text:p>
              </text:list-item>
            </text:list>
            <text:p text:style-name="tussenkopcur">
            <text:span text:style-name="nadrukvet">Objectieve, toetsbare en redelijke criteria</text:span>
          </text:p>
            <text:list text:style-name="id1-3-2-2-1-6">
              <text:list-item text:style-override="id1-3-2-2-1-6-1">
                <text:number>1.</text:number>
                <text:p text:style-name="al">De maatschappelijke partners hebben, teneinde de door hen geboden ondersteuning te waarborgen, een 'bedrijfsruimte/bezoekerslocatie' inclusief opslag nodig. Dit is noodzakelijk vanwege de aard van het werk, te weten het afgeven van producten en gaat daarmee verder dan enkel het leveren van een dienst;</text:p>
              </text:list-item>
              <text:list-item text:style-override="id1-3-2-2-1-6-2">
                <text:number>2.</text:number>
                <text:p text:style-name="al">Het is wenselijk om in het kader van de inkomensondersteuning drie partijen op één verzamellocatie te vestigen zodat inwoners met onvoldoende financiële draagkracht laagdrempelig ondersteuning kunnen krijgen bij het voorzien in hun primaire levensbehoeften;</text:p>
              </text:list-item>
              <text:list-item text:style-override="id1-3-2-2-1-6-3">
                <text:number>3.</text:number>
                <text:p text:style-name="al">Het is wenselijk de partijen op één verzamellocatie te vestigen, zodat inwoners eenvoudig bekend worden met de verschillende vlakken waarop zij (inkomens)ondersteuning kunnen krijgen;</text:p>
              </text:list-item>
              <text:list-item text:style-override="id1-3-2-2-1-6-4">
                <text:number>4.</text:number>
                <text:p text:style-name="al">De maatschappelijke partners bereid zijn de samenwerking met elkaar te zoeken teneinde de inkomensondersteuning beter en efficiënter in te richten.</text:p>
              </text:list-item>
            </text:list>
            <text:p text:style-name="tussenkopcur">
            <text:span text:style-name="nadrukvet">Vervaltermijn</text:span>
          </text:p>
            <text:p text:style-name="al">Bent u het oneens met dit (voornemen) tot verhuur c.q. ingebruikgeving? Dan dient u binnen 20 kalenderdagen na deze publicatie, derhalve uiterlijk op 11 januari 2024, een kort geding aanhangig te hebben gemaakt bij de bevoegde rechter van de Rechtbank Overijssel. </text:p>
            <text:p text:style-name="al"/>
            <text:p text:style-name="al">Indien u een kort geding aanhangig maakt, dan dient u ons dit tevens binnen voornoemde termijn van 20 kalenderdagen schriftelijk mede te delen door het per e-mail opsturen van de conceptdagvaarding aan de afdeling Gebieds-en projectontwikkeling van de gemeente, via het e-mailadres: <text:a xlink:href="mailto:juristengpo@enschede.nl" xlink:type="simple">juristengpo@enschede.nl</text:a></text:p>
            <text:p text:style-name="al"/>
            <text:p text:style-name="al">Indien binnen de termijn van 20 dagen na de publicatie geen gebruik wordt gemaakt van de mogelijkheid om een kort geding aan te spannen, dan vervalt het recht om tegen de door de gemeente aangegane of nog aan te gane overeenkomst in rechte op te komen of daartegen enige vordering tot schadevergoeding of vergoeding van kosten en of welke andere aanspraak dan ook te baseren.</text:p>
            <text:p text:style-name="al"/>
            <text:p text:style-name="al">Met deze publicatie geeft de gemeente Enschede uitvoering aan het zogenaamde Didam-arrest van de Hoge Raad van 26 november 2021 (ECLI:NL:HR:2021:1778).</text:p>
            <text:p text:style-name="al"/>
            <text:p text:style-name="al">Voor eventuele vragen en/of nadere inlichtingen met betrekking tot deze publicatie kunt u contact opnemen met de afdeling Gebieds- en Projectontwikkeling van de Gemeente. <text:span text:style-name="nadrukvet">Dit ontslaat u niet van het tijdig aanhangig moeten maken van voornoemd kort geding.</text:spa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556317</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317</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317</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4/xml/MC-DRP-OverigeInformatie-Web-CB.xml</meta:user-defined>
    <meta:user-defined meta:name="OVERHEID.Gemeente/DC.creator">Enschede</meta:user-defined>
    <meta:user-defined meta:name="OVERHEID.Informatietype/DC.type">officiële publicatie</meta:user-defined>
    <meta:user-defined meta:name="OVERHEIDop.Rubriek/DC.type">overige overheidsinformatie</meta:user-defined>
    <meta:user-defined meta:name="OVERHEID.Gemeente/OVERHEID.authority">Enschede</meta:user-defined>
    <meta:user-defined meta:name="OVERHEID.Gemeente/DCTERMS.publisher">Enschede</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nemen tot het aangaan van (een) huurovereenkomst(en) met betrekking tot de verhuur en ingebruikgeving van een pand gelegen aan de Haaksbergerstraat 153 te Enschede.</meta:user-defined>
    <meta:user-defined meta:name="DCTERMS.W3CDTF/DCTERMS.available">2023-12-22</meta:user-defined>
    <meta:user-defined meta:name="DCTERMS.W3CDTF/OVERHEIDop.jaargang">2023</meta:user-defined>
    <meta:user-defined meta:name="OVERHEIDop.publicationIssue">556317</meta:user-defined>
    <meta:user-defined meta:name="OVERHEIDop.GmbID/DC.identifier">gmb-2023-556317</meta:user-defined>
    <meta:user-defined meta:name="OVERHEIDop.versieInformatie"/>
  </office:meta>
</office:document-meta>
</file>