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woning, Schrevenboslaan 1 te De Meern,  HZ_WABO-23-314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revenboslaan 1 te De Meern</text:p>
            <text:p text:style-name="common-al">HZ_WABO-23-31429</text:p>
            <text:p text:style-name="common-al">Toelichting: het bouwen van een woning</text:p>
            <text:p text:style-name="common-al">Datum besluit: 19 december 2023</text:p>
            <text:p text:style-name="common-al">Startdatum bezwaartermijn: 20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54216</text:span><text:line-break/><text:date style:data-style-name="dag" text:fixed="true" text:date-value="2023-12-22"/><text:line-break/><text:date style:data-style-name="jaar" text:fixed="true" text:date-value="2023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4216</text:span><text:date style:data-style-name="nicedate" text:fixed="true" text:date-value="2023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4216</text:span><text:date style:data-style-name="nicedate" text:fixed="true" text:date-value="2023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het bouwen van een woning, Schrevenboslaan 1 te De Meern,  HZ_WABO-23-31429</meta:user-defined>
    <meta:user-defined meta:name="DCTERMS.W3CDTF/DCTERMS.available">2023-12-22</meta:user-defined>
    <meta:user-defined meta:name="DCTERMS.W3CDTF/OVERHEIDop.jaargang">2023</meta:user-defined>
    <meta:user-defined meta:name="OVERHEIDop.externeBijlage">Publiceerbaar-A|exb-2023-60968</meta:user-defined>
    <meta:user-defined meta:name="OVERHEIDop.externeBijlage">Besluit omgevingsvergunning publiceerbaar|exb-2023-60969</meta:user-defined>
    <meta:user-defined meta:name="OVERHEIDop.publicationIssue">554216</meta:user-defined>
    <meta:user-defined meta:name="OVERHEIDop.GmbID/DC.identifier">gmb-2023-554216</meta:user-defined>
    <meta:user-defined meta:name="OVERHEIDop.versieInformatie"/>
  </office:meta>
</office:document-meta>
</file>