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voordakvlak, Wereldtuinenlaan 41 te Vleuten,  HZ_WABO-23-3392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ereldtuinenlaan 41 te Vleuten</text:p>
            <text:p text:style-name="common-al">HZ_WABO-23-33920</text:p>
            <text:p text:style-name="common-al">Toelichting: het bouwen van een dakkapel op het voordakvlak</text:p>
            <text:p text:style-name="common-al">Datum besluit: 19 december 2023</text:p>
            <text:p text:style-name="common-al">Startdatum bezwaartermijn: 20 dec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53806</text:span><text:line-break/><text:date style:data-style-name="dag" text:fixed="true" text:date-value="2023-12-22"/><text:line-break/><text:date style:data-style-name="jaar" text:fixed="true" text:date-value="2023-12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3806</text:span><text:date style:data-style-name="nicedate" text:fixed="true" text:date-value="2023-12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3806</text:span><text:date style:data-style-name="nicedate" text:fixed="true" text:date-value="2023-12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voordakvlak, Wereldtuinenlaan 41 te Vleuten,  HZ_WABO-23-33920</meta:user-defined>
    <meta:user-defined meta:name="DCTERMS.W3CDTF/DCTERMS.available">2023-12-22</meta:user-defined>
    <meta:user-defined meta:name="DCTERMS.W3CDTF/OVERHEIDop.jaargang">2023</meta:user-defined>
    <meta:user-defined meta:name="OVERHEIDop.externeBijlage">ALG - Publiceerbaar-A|exb-2023-60924</meta:user-defined>
    <meta:user-defined meta:name="OVERHEIDop.externeBijlage">Besluit omgevingsvergunning publiceerbaar|exb-2023-60925</meta:user-defined>
    <meta:user-defined meta:name="OVERHEIDop.publicationIssue">553806</meta:user-defined>
    <meta:user-defined meta:name="OVERHEIDop.GmbID/DC.identifier">gmb-2023-553806</meta:user-defined>
    <meta:user-defined meta:name="OVERHEIDop.versieInformatie"/>
  </office:meta>
</office:document-meta>
</file>