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Brongersmaweg 14 Kollumerpomp’ </text:p>
      <text:section text:name="zakelijke-mededeling_id1-3-2" text:style-name="zakelijke-mededeling">
        <text:section text:name="zakelijke-mededeling-tekst_id1-3-2-1" text:style-name="zakelijke-mededeling-tekst">
          <text:section text:name="tekst_id1-3-2-1-1" text:style-name="tekst">
            <text:p text:style-name="common-al">Vanaf 28 december 2023 ligt het ontwerpbestemmingsplan ‘Brongersmaweg 14 Kollumerpomp’ ter inzage (NL.IMRO.1970.BpKpBrongersmawg14-ON01).</text:p>
            <text:p text:style-name="common-al">
            <text:span text:style-name="nadrukvet">Wat regelt het bestemmingsplan?</text:span>
          </text:p>
            <text:p text:style-name="common-al">Met het bestemmingsplan kan een nieuwe stal, loods, voeropslag en windmolen worden gerealiseerd. De uitbreiding is niet gericht op een toename van het aantal stuks vee, maar op het bieden van extra ruimte aan de dieren. Daarnaast zal de bestaande boerderij worden gesloopt en vervangen door een nieuwe woning met schuur. </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KpBrongersmawg14-ON01" xlink:type="simple">https://www.ruimtelijkeplannen.nl/?planidn=NL.IMRO.1970.BpKpBrongersmawg14-ON01</text:a>).</text:p>
            <text:p text:style-name="common-al">Wilt u het bestemmingsplan bekijken in een gemeentehuis? Maak dan een afspraak via telefoonnummer (0519) 29 88 88.</text:p>
            <text:p text:style-name="common-al">
            <text:span text:style-name="nadrukvet">Wilt u reageren?</text:span>
          </text:p>
            <text:p text:style-name="common-al">U kunt uw zienswijze van 28 december 2023 tot en met 8 februari 2024 schriftelijk indienen bij de gemeenteraad Noardeast-Fryslân, Postbus 1, 9100 AA, Dokkum. Ook kunt u mondeling reageren. Daarvoor moet u een afspraak maken met het Cluster Omjouwing en Ekonomy.</text:p>
            <text:p text:style-name="common-al">
            <text:span text:style-name="nadrukvet">Heeft u vragen?</text:span>
          </text:p>
            <text:p text:style-name="common-al">Als u vragen heeft kunt u contact opnemen met het Cluster Omjouwing en Ekonomy, telefoon: (0519) 29 88 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53619</text:span><text:line-break/><text:date style:data-style-name="dag" text:fixed="true" text:date-value="2023-12-27"/><text:line-break/><text:date style:data-style-name="jaar" text:fixed="true" text:date-value="2023-1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619</text:span><text:date style:data-style-name="nicedate" text:fixed="true" text:date-value="2023-1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3619</text:span><text:date style:data-style-name="nicedate" text:fixed="true" text:date-value="2023-1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4/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KpBrongersmawg14-ON01</meta:user-defined>
    <meta:user-defined meta:name="OVERHEIDop.Plansoort/OVERHEIDop.plansoort">bestemmings- of omgevingsplan</meta:user-defined>
    <dc:language>nl</dc:language>
    <meta:user-defined meta:name="OVERHEIDop.locatietype/OVERHEIDop.gebiedsmarkering">Adres</meta:user-defined>
    <meta:user-defined meta:name="DC.title">Ontwerpbestemmingsplan ‘Brongersmaweg 14 Kollumerpomp’</meta:user-defined>
    <meta:user-defined meta:name="DCTERMS.W3CDTF/DCTERMS.available">2023-12-27</meta:user-defined>
    <meta:user-defined meta:name="DCTERMS.W3CDTF/OVERHEIDop.jaargang">2023</meta:user-defined>
    <meta:user-defined meta:name="OVERHEIDop.publicationIssue">553619</meta:user-defined>
    <meta:user-defined meta:name="OVERHEIDop.GmbID/DC.identifier">gmb-2023-553619</meta:user-defined>
    <meta:user-defined meta:name="OVERHEIDop.versieInformatie"/>
  </office:meta>
</office:document-meta>
</file>