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Droogbak 7 en Droogbak 8-1 1013GE Amsterdam</text:p>
      <text:section text:name="zakelijke-mededeling_id1-3-2" text:style-name="zakelijke-mededeling">
        <text:section text:name="zakelijke-mededeling-tekst_id1-3-2-1" text:style-name="zakelijke-mededeling-tekst">
          <text:section text:name="tekst_id1-3-2-1-1" text:style-name="tekst">
            <text:p text:style-name="common-al">Adres: Droogbak 7-1 1013GE Amsterdam, Droogbak 7-2 1013GE Amsterdam, Droogbak 7-H 1013GE Amsterdam, Droogbak 8-1 1013GE Amsterdam, Droogbak 8-2 1013GE Amsterdam, Droogbak 8-H 1013GE Amsterdam, Droogbak 8-O 1013GE Amsterdam</text:p>
            <text:p text:style-name="common-al">Omschrijving: veranderen en bouwkundig splitsen van twee panden, het realiseren van twee tuintrappen, gebouwd terras en vier balkons aan de achterzijde en het maken van twee loggia's met de bestemming tot twee woningen in het achterhuis, twee woningen in het souterrain en eerste bouwlaag, twee woningen op de tweede bouwlaag, twee woningen op de derde bouwlaag en twee woningen op de vierde bouwlaag </text:p>
            <text:p text:style-name="common-al">Verzonden naar aanvrager op: 20-12-2023</text:p>
            <text:p text:style-name="common-al">Zaaknummer: Z2023-C008289</text:p>
            <text:p text:style-name="common-al">OLO nummer: 8077861</text:p>
            <text:p text:style-name="last-al">Door dit besluit is de beslistermijn met 6 weken verlen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53576</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576</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576</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C008289</meta:user-defined>
    <meta:user-defined meta:name="DCTERMS.abstract">veranderen en bouwkundig splitsen van twee panden, het realiseren van twee tuintrappen, gebouwd terras en vier balkons aan de achterzijde, het ...</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nging beslistermijn omgevingsvergunning Droogbak 7 en Droogbak 8-1 1013GE Amsterdam</meta:user-defined>
    <meta:user-defined meta:name="DCTERMS.W3CDTF/DCTERMS.available">2023-12-22</meta:user-defined>
    <meta:user-defined meta:name="DCTERMS.W3CDTF/OVERHEIDop.jaargang">2023</meta:user-defined>
    <meta:user-defined meta:name="OVERHEIDop.publicationIssue">553576</meta:user-defined>
    <meta:user-defined meta:name="OVERHEIDop.GmbID/DC.identifier">gmb-2023-553576</meta:user-defined>
    <meta:user-defined meta:name="OVERHEIDop.versieInformatie"/>
  </office:meta>
</office:document-meta>
</file>