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Zwanenburg, kavel HLM03 A 11221 (Lijnderdijk naast huisnummer 103), realiseren beheerderswoning boven op een atelier, het geheel als nieuw te bouwen 2-laagse woning, zaaknummer 039410266338, olonummer 8271123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553091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09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09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gevraagde omgevingsvergunning, Zwanenburg, kavel HLM03 A 11221 (Lijnderdijk naast huisnummer 103), realiseren beheerderswoning boven op een atelier, het geheel als nieuw te bouwen 2-laagse woning, zaaknummer 039410266338, olonummer 8271123.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3091</meta:user-defined>
    <meta:user-defined meta:name="OVERHEIDop.GmbID/DC.identifier">gmb-2023-553091</meta:user-defined>
    <meta:user-defined meta:name="OVERHEIDop.versieInformatie"/>
  </office:meta>
</office:document-meta>
</file>