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kindcentrum Terbroek aan Eendrachtstraat 0 (perceel VHZ - A - 3444)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54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0 november 2023. De gemeente Barneveld neemt daarover waarschijnlijk binnen 8 weken na 30 nov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5297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7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7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kindcentrum Terbroek aan Eendrachtstraat 0 (perceel VHZ - A - 3444) Terschuur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975</meta:user-defined>
    <meta:user-defined meta:name="OVERHEIDop.GmbID/DC.identifier">gmb-2023-552975</meta:user-defined>
    <meta:user-defined meta:name="OVERHEIDop.versieInformatie"/>
  </office:meta>
</office:document-meta>
</file>