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ingetrokken, Omgevingsvergunning regulier, Visserstraat 57 Ede, het plaatsen van dakkapell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30 november 2023</text:p>
            <text:p text:style-name="common-al">Zaaknummer 2023W2524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552944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2944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2944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ingetrokken, Omgevingsvergunning regulier, Visserstraat 57 Ede, het plaatsen van dakkapellen.</meta:user-defined>
    <meta:user-defined meta:name="DCTERMS.W3CDTF/DCTERMS.available">2023-12-21</meta:user-defined>
    <meta:user-defined meta:name="DCTERMS.W3CDTF/OVERHEIDop.jaargang">2023</meta:user-defined>
    <meta:user-defined meta:name="OVERHEIDop.publicationIssue">552944</meta:user-defined>
    <meta:user-defined meta:name="OVERHEIDop.GmbID/DC.identifier">gmb-2023-552944</meta:user-defined>
    <meta:user-defined meta:name="OVERHEIDop.versieInformatie"/>
  </office:meta>
</office:document-meta>
</file>