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 op een woning, Vespasianusweg 23 te De Meern,  HZ_WABO-23-363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spasianusweg 23 te De Meern</text:p>
            <text:p text:style-name="common-al">HZ_WABO-23-36304</text:p>
            <text:p text:style-name="common-al">Toelichting: het bouwen van een derde bouwlaag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52674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674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674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erde bouwlaag op een woning, Vespasianusweg 23 te De Meern,  HZ_WABO-23-36304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674</meta:user-defined>
    <meta:user-defined meta:name="OVERHEIDop.GmbID/DC.identifier">gmb-2023-552674</meta:user-defined>
    <meta:user-defined meta:name="OVERHEIDop.versieInformatie"/>
  </office:meta>
</office:document-meta>
</file>