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Ontwerp bestemmingsplan De Wipmolen en ontwerp-besluit omgevingsvergunning 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blasserdam maken bekend, dat het Ontwerp bestemmingsplan De Wipmolen en het ontwerp-besluit omgevingsvergunning bouw, met hierbij behorende stukken, ter inzage ligt. De ontwerp-besluiten regelen het volgende: </text:p>
            <text:p text:style-name="common-al"/>
            <text:list text:style-name="id1-3-2-1-1-3">
              <text:list-item text:style-override="id1-3-2-1-1-3-1">
                <text:number>1.</text:number>
                <text:p text:style-name="al">Planologische grondslag voor de voorgenomen realisatie op de locatie De Wipmolen te Alblasserdam van 36 sociale woningen, waarvan 11 sociale huurwoningen, met parkeergelegenheid. </text:p>
              </text:list-item>
              <text:list-item text:style-override="id1-3-2-1-1-3-2">
                <text:number>2.</text:number>
                <text:p text:style-name="al">De bouw van de betreffende woningen.</text:p>
              </text:list-item>
            </text:list>
            <text:p text:style-name="common-al">Het bouwplan is (deels) in strijd met de vigerende bestemmingsplannen "Herstelplan Alblasserdam" (2015) en "Parapluherziening Wonen en parkeren" (2023). </text:p>
            <text:p text:style-name="common-al"/>
            <text:p text:style-name="common-al">Het bestemmingsplan De Wipmolen moet het beoogde bouwplan mogelijk maken. Op 22 september 2022 heeft de gemeenteraad onder toepassing van de coördinatieregeling Wet ruimtelijke ordening besloten om de benodigde omgevingsvergunning bouw gelijktijdig voor te bereiden en te behandelen met het onderhavige bestemmingsplan. Op 23 september 2023 is namens initiatiefnemer Woonkracht 10 de omgevingsvergunning bouw aangevraagd. Gelet op de coördinatieregeling dient nu gelijktijdig met het ontwerp-bestemmingsplan De Wipmolen de ontwerp-omgevingsvergunning bouw ter inzage te worden gelegd.</text:p>
            <text:p text:style-name="common-al"/>
            <text:p text:style-name="common-al">
            <text:span text:style-name="nadrukvet">Inzage </text:span>
          </text:p>
            <text:p text:style-name="common-al">Het ontwerp bestemmingsplan en het ontwerp-besluit omgevingsvergunning bouw liggen ter inzage van donderdag 21 december 2023 tot en met 1 februari 2024. Gedurende de termijn van terinzagelegging kunt u de stukken inzien op het gemeentehuis van Alblasserdam, adres: Cortgene 2, 2951 ED Alblasserdam. U kunt daartoe een afspraak maken met de gemeente via telefoonnummer 14078 of een e-mail sturen naar dhr. J.W. Verver, <text:a xlink:href="mailto:jw.verver@alblasserdam.nl" xlink:type="simple">jw.verver@alblasserdam.nl</text:a>.</text:p>
            <text:p text:style-name="common-al"/>
            <text:p text:style-name="common-al">De stukken zijn ook digitaal te raadplegen op <text:a xlink:href="http://www.ruimtelijkeplannen.nl" xlink:type="simple">www.ruimtelijkeplannen.nl</text:a> (identificatienummer: NL.IMRO.0482.wipmolen-on01) en www.alblasserdam.nl. </text:p>
            <text:p text:style-name="common-al"/>
            <text:p text:style-name="common-al">
            <text:span text:style-name="nadrukvet">Inspraakreactie</text:span>
          </text:p>
            <text:p text:style-name="common-al">U kunt uw schriftelijke zienswijze op het ontwerp bestemmingsplan richten aan de gemeenteraad en op het ontwerpbesluit omgevingsvergunning bouw aan het college van Burgemeester en Wethouders van Alblasserdam, Postbus 2, 2950 AA, Alblasserdam. </text:p>
            <text:p text:style-name="common-al"/>
            <text:p text:style-name="common-al">Ook het indienen van een mondelinge zienswijze is mogelijk. Hiervoor dient u tijdig, bij voorkeur uiterlijk één week voor het einde van de terinzagelegging, een afspraak te maken met de Gemeente Alblasserdam via telefoonnummer 14078. Het is niet mogelijk telefonisch uw zienswijze kenbaar te maken.</text:p>
            <text:p text:style-name="common-al"/>
            <text:p text:style-name="common-al">
            <text:span text:style-name="nadrukvet">Informatie</text:span>
          </text:p>
            <text:p text:style-name="last-al">Heeft u nog vragen, neemt u dan contact op met de heer J.W. Verver van de gemeente Alblasserdam, per e-mail: <text:a xlink:href="mailto:jw.verver@alblasserdam.nl" xlink:type="simple">jw.verver@alblasserdam.nl</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552215</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215</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215</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Alblasserdam</meta:user-defined>
    <meta:user-defined meta:name="OVERHEID.Informatietype/DC.type">officiële publicatie</meta:user-defined>
    <meta:user-defined meta:name="OVERHEIDop.Rubriek/DC.type">ruimtelijk plan of omgevingsdocument</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Ruimtelijkplan/OVERHEIDop.bekendmakingBetreffendePlan">NL.IMRO.0482.wipmolen-on01</meta:user-defined>
    <meta:user-defined meta:name="OVERHEIDop.Plansoort/OVERHEIDop.plansoort">bestemmings- of omgevingsplan</meta:user-defined>
    <dc:language>nl</dc:language>
    <meta:user-defined meta:name="OVERHEIDop.locatietype/OVERHEIDop.gebiedsmarkering">Perceel</meta:user-defined>
    <meta:user-defined meta:name="DC.title">Bekendmaking Ontwerp bestemmingsplan De Wipmolen en ontwerp-besluit omgevingsvergunning bouw</meta:user-defined>
    <meta:user-defined meta:name="DCTERMS.W3CDTF/DCTERMS.available">2023-12-21</meta:user-defined>
    <meta:user-defined meta:name="DCTERMS.W3CDTF/OVERHEIDop.jaargang">2023</meta:user-defined>
    <meta:user-defined meta:name="OVERHEIDop.publicationIssue">552215</meta:user-defined>
    <meta:user-defined meta:name="OVERHEIDop.GmbID/DC.identifier">gmb-2023-552215</meta:user-defined>
    <meta:user-defined meta:name="OVERHEIDop.versieInformatie"/>
  </office:meta>
</office:document-meta>
</file>