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Dorpsplein 0 (Wekerom Oost) Wekerom, het bouwen van 24 woni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8 december 2023</text:p>
            <text:p text:style-name="common-al">Zaaknummer 2023W2282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551936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936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936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Dorpsplein 0 (Wekerom Oost) Wekerom, het bouwen van 24 woningen.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1936</meta:user-defined>
    <meta:user-defined meta:name="OVERHEIDop.GmbID/DC.identifier">gmb-2023-551936</meta:user-defined>
    <meta:user-defined meta:name="OVERHEIDop.versieInformatie"/>
  </office:meta>
</office:document-meta>
</file>