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ijdelijke jongerenontmoetingsplek aan Parallelweg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Parallelweg ongenummerd, groenstrook bij het busstation, sectie A, nummer 6141, het bouwen van een tijdelijke jongerenontmoetingsplek (JOP) voor 1 jaar, ontvangen 14-12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551934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3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193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tijdelijke jongerenontmoetingsplek aan Parallelweg te Groenlo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1934</meta:user-defined>
    <meta:user-defined meta:name="OVERHEIDop.GmbID/DC.identifier">gmb-2023-551934</meta:user-defined>
    <meta:user-defined meta:name="OVERHEIDop.versieInformatie"/>
  </office:meta>
</office:document-meta>
</file>