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SPLITSEN VAN EEN WONING IN 2 WONINGEN, BASSIN 23B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splitsen van een woning in 2 woningen op het perceel Bassin 23B te Heerenveen  (11-12-2023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51901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1901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1901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SPLITSEN VAN EEN WONING IN 2 WONINGEN, BASSIN 23B HEERENVEEN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1901</meta:user-defined>
    <meta:user-defined meta:name="OVERHEIDop.GmbID/DC.identifier">gmb-2023-551901</meta:user-defined>
    <meta:user-defined meta:name="OVERHEIDop.versieInformatie"/>
  </office:meta>
</office:document-meta>
</file>