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Klingelbeek 17 Ede, tijdelijke kamergewijze verhuur voor 3 jaa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3 december 2023</text:p>
            <text:p text:style-name="common-al">Zaaknummer 2023W2265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551898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89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89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Klingelbeek 17 Ede, tijdelijke kamergewijze verhuur voor 3 jaar.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1898</meta:user-defined>
    <meta:user-defined meta:name="OVERHEIDop.GmbID/DC.identifier">gmb-2023-551898</meta:user-defined>
    <meta:user-defined meta:name="OVERHEIDop.versieInformatie"/>
  </office:meta>
</office:document-meta>
</file>