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tijdelijke jongerenonmoetingsplek aan Esstraat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Lichtenvoorde)</text:p>
            <text:list text:style-name="id1-3-2-1-1-3">
              <text:list-item text:style-override="id1-3-2-1-1-3-1">
                <text:number>•</text:number>
                <text:p text:style-name="al">Esstraat ongenummerd, sectie I, nummer 5813 (nabij pad ingang park), het bouwen van een tijdelijke jongerenonmoetingsplek (JOP) voor 1 jaar, ontvangen 14-12-2023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551878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1878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1878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Aanvraag vergunning voor het bouwen van een tijdelijke jongerenonmoetingsplek aan Esstraat te Lichtenvoorde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1878</meta:user-defined>
    <meta:user-defined meta:name="OVERHEIDop.GmbID/DC.identifier">gmb-2023-551878</meta:user-defined>
    <meta:user-defined meta:name="OVERHEIDop.versieInformatie"/>
  </office:meta>
</office:document-meta>
</file>