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aanvraag omgevingsvergunning, het bouwen van een bedrijfswoning + loods, aan de Sanjesreed Oentsjerk (kadastraal Giekerk F, 2644)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 de Sanjesreed Oentsjerk (kadastraal Giekerk F, 2644) </text:p>
            <text:p text:style-name="common-al">Olo: 8283305</text:p>
            <text:p text:style-name="common-al">het bouwen van een bedrijfswoning + loods</text:p>
            <text:p text:style-name="common-al">Datum ontvangst: 19 december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551273</text:span><text:line-break/><text:date style:data-style-name="dag" text:fixed="true" text:date-value="2023-12-27"/><text:line-break/><text:date style:data-style-name="jaar" text:fixed="true" text:date-value="2023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1273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1273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Tytsjerksteradiel - ontvangen aanvraag omgevingsvergunning, het bouwen van een bedrijfswoning + loods, aan de Sanjesreed Oentsjerk (kadastraal Giekerk F, 2644)</meta:user-defined>
    <meta:user-defined meta:name="DCTERMS.W3CDTF/DCTERMS.available">2023-12-27</meta:user-defined>
    <meta:user-defined meta:name="DCTERMS.W3CDTF/OVERHEIDop.jaargang">2023</meta:user-defined>
    <meta:user-defined meta:name="OVERHEIDop.publicationIssue">551273</meta:user-defined>
    <meta:user-defined meta:name="OVERHEIDop.GmbID/DC.identifier">gmb-2023-551273</meta:user-defined>
    <meta:user-defined meta:name="OVERHEIDop.versieInformatie"/>
  </office:meta>
</office:document-meta>
</file>