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Voornemen tot het vestigen van een recht van opstal</text:p>
      <text:section text:name="zakelijke-mededeling_id1-3-2" text:style-name="zakelijke-mededeling">
        <text:section text:name="zakelijke-mededeling-tekst_id1-3-2-1" text:style-name="zakelijke-mededeling-tekst">
          <text:section text:name="tekst_id1-3-2-1-1" text:style-name="tekst">
            <text:p text:style-name="common-al">De gemeente Heerenveen is voornemens om aan Sportstad Heerenveen B.V. een zelfstandig recht van opstal als bedoeld in artikel 101 en volgende van boek 5 van het Burgerlijk Wetboek, te verlenen. Dit zakelijke recht van opstal zou gelden voor het hebben, houden en onderhouden van een batterijopslagsysteem ten behoeve van (tijdelijke) opslag van energie, gelegen op het perceel kadastraal bekend gemeente Knijpe, sectie E, nummer 3101 (deels) ter grootte van ongeveer 600 vierkante meter. </text:p>
            <text:p text:style-name="common-al">De gemeente Heerenveen is van plan om hiertoe een overeenkomst te sluiten met Sportstad Heerenveen B.V.</text:p>
            <text:p text:style-name="common-al">Sportstad Heerenveen B.V. is naar het oordeel van de gemeente op grond van objectieve, toetsbare en redelijke criteria de enige serieuze gegadigde die in aanmerking komt voor de te sluiten overeenkomst over de vestiging van het recht van opstal door de gemeente Heerenveen ten behoeve van Sportstad Heerenveen B.V. Dit vanwege het feit:</text:p>
            <text:list text:style-name="id1-3-2-1-1-4">
              <text:list-item text:style-override="id1-3-2-1-1-4-1">
                <text:number>-</text:number>
                <text:p text:style-name="al">dat het een perceel betreft achter/naast de topsportturnhal waarvoor Sportstad Heerenveen B.V. reeds een opstalrecht heeft;</text:p>
              </text:list-item>
              <text:list-item text:style-override="id1-3-2-1-1-4-2">
                <text:number>-</text:number>
                <text:p text:style-name="al">Sportstad Heerenveen B.V. het batterijopslagsysteem op haar eigen elektranetwerk aansluit, welke direct gelegen is nabij het terrein en alleen Sportstad Heerenveen B.V. gemachtigd is om een batterijopslagsysteem aan te sluiten op dit elektranetwerk;</text:p>
              </text:list-item>
              <text:list-item text:style-override="id1-3-2-1-1-4-3">
                <text:number>-</text:number>
                <text:p text:style-name="al"> dat de vorm en beperkte omvang van het perceel achter de topsportturnhal het perceel incourant maakt voor ander gebruik;</text:p>
              </text:list-item>
              <text:list-item text:style-override="id1-3-2-1-1-4-4">
                <text:number>-</text:number>
                <text:p text:style-name="al"> dat de termijn voor het opstalrecht gelijkgeschakeld wordt aan de termijn van het opstalrecht van de topsportturnhal;</text:p>
              </text:list-item>
              <text:list-item text:style-override="id1-3-2-1-1-4-5">
                <text:number>-</text:number>
                <text:p text:style-name="al"> dat het perceel naast de topsportturnhal niet voor ander gebruik kan worden ingezet in verband met het afstand houden tot de topsportturnhal. </text:p>
              </text:list-item>
            </text:list>
            <text:p text:style-name="common-al">Indien u wilt reageren op dit voornemen tot vestiging van een opstalrecht, dan dient u dit binnen 3 weken na datum van deze publicatie kenbaar te maken door middel van een gemotiveerd bericht aan emailadres: <text:a xlink:href="mailto:jzeni@heerenveen.nl" xlink:type="simple"><text:span text:style-name="nadrukondlijn">jzeni@heerenveen.nl</text:span></text:a> onder vermelding van kenmerk z.23.419859. Bij gebreke van een tijdig en gemotiveerd bericht vervalt het recht tegen al het voornoemde in rechte op te komen en/of daarop enige vordering tot schadevergoeding of welke andere aanspraak dan ook te baseren, althans heeft u uw rechten daarop verwerkt. </text:p>
            <text:p text:style-name="last-al">De gemeente Heerenveen en Sportstad Heerenveen B.V. zouden immers onredelijk worden benadeeld indien pas na deze duidelijk kenbaar gemaakte termijn alsnog tegen het voornemen tot het vestigen van een opstalrecht en daartoe een overeenkomst te sluiten, zou worden opgekomen. Met deze publicatie geeft de gemeente Heerenveen uitvoering aan het arrest van de Hoge Raad d.d. 26 november 2021 (ECLI:HR: 2021:1778).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1073</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073</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073</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4/xml/MC-DRP-Voorlicht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het vestigen van een recht van opstal</meta:user-defined>
    <meta:user-defined meta:name="DCTERMS.W3CDTF/DCTERMS.available">2023-12-21</meta:user-defined>
    <meta:user-defined meta:name="DCTERMS.W3CDTF/OVERHEIDop.jaargang">2023</meta:user-defined>
    <meta:user-defined meta:name="OVERHEIDop.publicationIssue">551073</meta:user-defined>
    <meta:user-defined meta:name="OVERHEIDop.GmbID/DC.identifier">gmb-2023-551073</meta:user-defined>
    <meta:user-defined meta:name="OVERHEIDop.versieInformatie"/>
  </office:meta>
</office:document-meta>
</file>