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8 appartementen aan Gasthuisstraat 0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2W017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6 december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50947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947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947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8 appartementen aan Gasthuisstraat 0 Barneveld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0947</meta:user-defined>
    <meta:user-defined meta:name="OVERHEIDop.GmbID/DC.identifier">gmb-2023-550947</meta:user-defined>
    <meta:user-defined meta:name="OVERHEIDop.versieInformatie"/>
  </office:meta>
</office:document-meta>
</file>