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dakopbouw aan Hortensiastraat 76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2598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7 december 2023. De gemeente Barneveld neemt daarover waarschijnlijk binnen 8 weken na 7 dec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50852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852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852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dakopbouw aan Hortensiastraat 76 Barneveld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0852</meta:user-defined>
    <meta:user-defined meta:name="OVERHEIDop.GmbID/DC.identifier">gmb-2023-550852</meta:user-defined>
    <meta:user-defined meta:name="OVERHEIDop.versieInformatie"/>
  </office:meta>
</office:document-meta>
</file>