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en loods aan Horselerweg 6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58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6 december 2023. De gemeente Barneveld neemt daarover waarschijnlijk binnen 8 weken na 6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5076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76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76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en loods aan Horselerweg 6 Kootwijkerbroek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0761</meta:user-defined>
    <meta:user-defined meta:name="OVERHEIDop.GmbID/DC.identifier">gmb-2023-550761</meta:user-defined>
    <meta:user-defined meta:name="OVERHEIDop.versieInformatie"/>
  </office:meta>
</office:document-meta>
</file>