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dffaefea-3084-489c-903e-ed3488a0973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Amsterdam Nieuw-West, verkeersbesluit Wilhelmina Druckerstraat hoek Elisabeth Boddaertstraat aanleg gehandicaptenparkeerplaats kenteken 4-SBJ-14</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4-SBJ-14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geen garage aanwezig is en dat er ter hoogte van perceel Wilhelmina Druckerstraat hoek Elisabeth Boddaertstraat sprake is van een hoge parkeerdruk;</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4-SBJ-14 en het aanbrengen van ondersteunende markeringen (RVV 1990), in te stellen: een gehandicaptenparkeerplaats ter hoogte van perceel Wilhelmina Druckerstraat hoek Elisabeth Boddaertstraat (parkeervaknummer 117033484818)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81.31132075471697mm"><draw:image xlink:href="Pictures/Afbeelding1idffaefea-3084-489c-903e-ed3488a09730.png" xlink:type="simple"/></draw:frame></text:p>
            </text:section></draw:text-box></draw:frame>
          </text:p>
            <text:p text:style-name="common-al">Amsterdam, 20 december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4">
              <text:list-item text:style-override="id1-3-2-2-1-34-1">
                <text:number>•</text:number>
                <text:p text:style-name="al">uw naam, adres en telefoonnummer;</text:p>
              </text:list-item>
              <text:list-item text:style-override="id1-3-2-2-1-34-2">
                <text:number>•</text:number>
                <text:p text:style-name="al">de datum waarop u het bezwaarschrift schrijft en uw handtekening;</text:p>
              </text:list-item>
              <text:list-item text:style-override="id1-3-2-2-1-34-3">
                <text:number>•</text:number>
                <text:p text:style-name="al">het besluit waartegen u bezwaar maakt, met datum en publicatienummer van het besluit;</text:p>
              </text:list-item>
              <text:list-item text:style-override="id1-3-2-2-1-34-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50522</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0522</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0522</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lhelmina Druckerstraat hoek Elisabeth Boddaertstraat aanleg gehandicaptenparkeerplaats kenteken 4-SBJ-14 - Wilhelmina Druckerstraat hoek Elisabeth Boddaer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lhelmina Druckerstraat hoek Elisabeth Boddaertstraat aanleg gehandicaptenparkeerplaats kenteken 4-SBJ-14</meta:user-defined>
    <meta:user-defined meta:name="OVERHEIDop.verkeersbordcode">E6</meta:user-defined>
    <dc:language>nl</dc:language>
    <meta:user-defined meta:name="OVERHEIDop.locatietype/OVERHEIDop.gebiedsmarkering">Punt</meta:user-defined>
    <meta:user-defined meta:name="DC.title">Amsterdam Nieuw-West, verkeersbesluit Wilhelmina Druckerstraat hoek Elisabeth Boddaertstraat aanleg gehandicaptenparkeerplaats kenteken 4-SBJ-14</meta:user-defined>
    <meta:user-defined meta:name="DCTERMS.W3CDTF/DCTERMS.available">2023-12-22</meta:user-defined>
    <meta:user-defined meta:name="DCTERMS.W3CDTF/OVERHEIDop.jaargang">2023</meta:user-defined>
    <meta:user-defined meta:name="OVERHEIDop.publicationIssue">550522</meta:user-defined>
    <meta:user-defined meta:name="OVERHEIDop.GmbID/DC.identifier">gmb-2023-550522</meta:user-defined>
    <meta:user-defined meta:name="OVERHEIDop.versieInformatie"/>
  </office:meta>
</office:document-meta>
</file>